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3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4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5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6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7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8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9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0" style:family="paragraph" style:parent-style-name="Standard">
      <style:text-properties fo:font-size="12pt" style:font-size-asian="12pt" style:font-size-complex="12pt"/>
    </style:style>
    <style:style style:name="P11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3pt" fo:font-weight="normal" style:font-size-asian="13pt" style:font-weight-asian="normal" style:font-size-complex="13pt" style:font-weight-complex="normal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fo:font-weight="bold" style:font-size-asian="11pt" style:font-weight-asian="bold" style:font-size-complex="11pt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/><text:span text:style-name="T8"><text:s/>ООО «КЛИНИКА АМИРХАНОВА»</text:span></text:p>
      <text:p text:style-name="P10"><text:span text:style-name="T5"><text:s text:c="3"/></text:span><text:span text:style-name="T6">Республика Дагестан</text:span></text:p>
      <text:p text:style-name="P11"><text:s text:c="3"/>г. Махачкала, ул. Циалковского 12 В</text:p>
      <text:p text:style-name="P9"><text:s text:c="3"/>тел: 77-70-07, <text:s/>8 (965) 488-77-00.</text:p>
      <text:p text:style-name="P1"/>
      <text:p text:style-name="P1"/>
      <text:p text:style-name="P1"/>
      <text:p text:style-name="P1"><text:bookmark-start text:name="bookmark0"/>СОГЛАСИЕ ИНФОРМИРОВАННОЙ ПАЦИЕНТКИ<text:bookmark-end text:name="bookmark0"/></text:p>
      <text:p text:style-name="P1"><text:bookmark-start text:name="bookmark01"/>НА ОПЕРАЦИЮ УМЕНЬШЕНИЯ МОЛОЧНЫХ ЖЕЛЕЗ<text:bookmark-end text:name="bookmark01"/></text:p>
      <text:p text:style-name="P1"/>
      <text:list xml:id="list3247093583136636152" text:style-name="RTF_5f_Num_20_2">
        <text:list-item>
          <text:p text:style-name="P5"><text:bookmark text:name="bookmark4"/><text:s text:c="5"/>Я, _________________________________ , уполномочиваю врача _________________________________________</text:p>
        </text:list-item>
      </text:list>
      <text:p text:style-name="P2">(далее Врача) и его ассистентов выполнить мне операцию уменьшения молочных желез.</text:p>
      <text:list xml:id="list33611947" text:continue-numbering="true" text:style-name="RTF_5f_Num_20_2">
        <text:list-item>
          <text:p text:style-name="P5"><text:bookmark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а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p text:style-name="P2"><text:s text:c="8"/><text:bookmark-start text:name="bookmark6"/>а<text:bookmark-end text:name="bookmark6"/>) <text:s text:c="4"/>После операции на коже останутся постоянные рубцы, качество которых нельзя предсказать абсолютно точно, т.к. процессы формирования рубцов носят индивидуальный характер; всегда имеются различия в расположении и размерах рубцов. В редких случаях возможно образование более грубых (гипертрофических и келоидных) рубцов, что может потребовать их последующей коррекции.</text:p>
      <text:p text:style-name="P2"><text:s text:c="8"/><text:bookmark-start text:name="bookmark7"/>б<text:bookmark-end text:name="bookmark7"/>) <text:s text:c="4"/>У абсолютного большинства женщин имеются различия в положении молочных желез, их объеме, диаметре и форме ареол и сосков. К тому же контуры груди зависят от формы и размеров грудной клетки, тканевых характеристик и пр. Поэтому операция не может привести к созданию полностью симметричных молочных желез идеальной формы.</text:p>
      <text:p text:style-name="P2"><text:s text:c="8"/><text:bookmark-start text:name="bookmark8"/>в<text:bookmark-end text:name="bookmark8"/>)<text:tab/>Сразу после операции различия в форме молочных желез могут быть значительными и постепенно уменьшаются. Важно отметить, что проходит несколько месяцев до того момента, когда после операции грудь примет окончательную форму.</text:p>
      <text:p text:style-name="P2"><text:s text:c="8"/><text:bookmark-start text:name="bookmark9"/>г<text:bookmark-end text:name="bookmark9"/>)<text:tab/>Чувствительность сосков, ареол и молочных желез, как правило, снижается с последующим медленным улучшением. В некоторых случаях она утрачивается полностью.</text:p>
      <text:p text:style-name="P2"><text:s text:c="8"/><text:bookmark-start text:name="bookmark10"/>д<text:bookmark-end text:name="bookmark10"/>)<text:tab/>Медицинской наукой установлено, что данная операция не оказывает влияния на частоту возникновения рака молочной железы.</text:p>
      <text:p text:style-name="P2"><text:s text:c="8"/><text:bookmark-start text:name="bookmark11"/>е<text:bookmark-end text:name="bookmark11"/>)<text:tab/>Отек и кровоизлияния могут сохраняться в области операции в течение нескольких недель.</text:p>
      <text:p text:style-name="P2"><text:bookmark text:name="bookmark02"/>3. <text:s text:c="4"/>После операции возможно развитие любых общехирургических, в том числе опасных для жизни, осложнений (нагноение раны, кровотечение, тромбофлебит, тромбоэмболия легочной артерии и др.), а также следующих осложнений, характерных для данной операции.</text:p>
      <text:p text:style-name="P2"><text:s text:c="8"/><text:bookmark-start text:name="bookmark1"/>а<text:bookmark-end text:name="bookmark1"/>) <text:s text:c="4"/>В редких случаях после операции кровоснабжение одного или двух сосков и ареол может стать недостаточным, что может привести к частичному или полному некрозу (омертвению) участков ареолы. Вероятность этого возрастает при гигантомастии (крайней степени исходного увеличения молочных желез), выраженном опущении молочных желез, а также при их значительном уменьшении в ходе операции. Это осложнение может потребовать проведения дополнительных операций.</text:p>
      <text:p text:style-name="P2"><text:s text:c="8"/><text:bookmark-start text:name="bookmark2"/>б<text:bookmark-end text:name="bookmark2"/>)<text:tab/>Операция снижает, а иногда и полностью нарушает возможность грудного кормления.</text:p>
      <text:p text:style-name="P2"><text:s text:c="8"/><text:bookmark-start text:name="bookmark3"/>в<text:bookmark-end text:name="bookmark3"/>)<text:tab/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<text:p text:style-name="P2"><text:s text:c="8"/>д) <text:s text:c="4"/>В редких случаях возможно развитие воспаления (и нагноения) вокруг глубоких нерассасывающихся швов. Это может произойти через несколько месяцев после операции и позже и потребовать удаления нитей.</text:p>
      <text:list xml:id="list1884679902218743451" text:style-name="RTF_5f_Num_20_3">
        <text:list-header>
          <text:p text:style-name="P6"><text:bookmark text:name="bookmark41"/>4. <text:s text:c="4"/>Я понимаю, что две половины человеческого тела всегда имеют некоторые различия в форме и размерах и эти различия сохраняются после операции.</text:p>
          <text:p text:style-name="P6"><text:bookmark text:name="bookmark51"/>5. <text:s text:c="4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  <text:p text:style-name="P6"><text:bookmark text:name="bookmark61"/>6. <text:s text:c="4"/>Мне неизвестно о моей повышенной чувствительности к медикаментам, кроме _____________________________________________________________________________________________________</text:p>
          <text:p text:style-name="P7"><text:bookmark text:name="bookmark71"/>7. <text:s text:c="4"/>Я удостоверяю, что я ознакомилась с приведенной выше информацией, что полученные мной объяснения меня полностью удовлетворяют и что я полностью понимаю назначение данного документа и подтверждаю свое согласие на операцию.</text:p>
          <text:p text:style-name="P6"><text:bookmark text:name="bookmark81"/>8. <text:s text:c="4"/>Данный документ является неотъемлемой частью договора на лечение Пациентки и составлен в двух экземплярах. Один экземпляр хранится у Пациентки, а другой — в клинике.</text:p>
          <text:p text:style-name="P6"/>
        </text:list-header>
      </text:list>
      <text:p text:style-name="P4">Пациент(ка): <text:s text:c="3"/>_________________________________</text:p>
      <text:p text:style-name="P4"/>
      <text:p text:style-name="P3">Дата:<text:tab/>_______________________________________</text:p>
      <text:p text:style-name="P2"><text:soft-page-break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3">
        <style:list-level-properties/>
      </text:list-level-style-number>
      <text:list-level-style-number text:level="2" text:style-name="RTF_5f_Num_20_3_20_2" style:num-suffix="." style:num-format="1" text:start-value="3">
        <style:list-level-properties/>
      </text:list-level-style-number>
      <text:list-level-style-number text:level="3" text:style-name="RTF_5f_Num_20_3_20_3" style:num-suffix="." style:num-format="1" text:start-value="3">
        <style:list-level-properties/>
      </text:list-level-style-number>
      <text:list-level-style-number text:level="4" text:style-name="RTF_5f_Num_20_3_20_4" style:num-suffix="." style:num-format="1" text:start-value="3">
        <style:list-level-properties/>
      </text:list-level-style-number>
      <text:list-level-style-number text:level="5" text:style-name="RTF_5f_Num_20_3_20_5" style:num-suffix="." style:num-format="1" text:start-value="3">
        <style:list-level-properties/>
      </text:list-level-style-number>
      <text:list-level-style-number text:level="6" text:style-name="RTF_5f_Num_20_3_20_6" style:num-suffix="." style:num-format="1" text:start-value="3">
        <style:list-level-properties/>
      </text:list-level-style-number>
      <text:list-level-style-number text:level="7" text:style-name="RTF_5f_Num_20_3_20_7" style:num-suffix="." style:num-format="1" text:start-value="3">
        <style:list-level-properties/>
      </text:list-level-style-number>
      <text:list-level-style-number text:level="8" text:style-name="RTF_5f_Num_20_3_20_8" style:num-suffix="." style:num-format="1" text:start-value="3">
        <style:list-level-properties/>
      </text:list-level-style-number>
      <text:list-level-style-number text:level="9" text:style-name="RTF_5f_Num_20_3_20_9" style:num-suffix="." style:num-format="1" text:start-value="3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49:34.50</meta:creation-date>
    <dc:date>2020-06-19T13:39:22.22</dc:date>
    <dc:creator>1 1</dc:creator>
    <meta:editing-duration>PT7M55S</meta:editing-duration>
    <meta:editing-cycles>2</meta:editing-cycles>
    <meta:generator>OpenOffice/4.1.6$Win32 OpenOffice.org_project/416m1$Build-9790</meta:generator>
    <meta:document-statistic meta:table-count="0" meta:image-count="0" meta:object-count="0" meta:page-count="2" meta:paragraph-count="27" meta:word-count="542" meta:character-count="4327"/>
  </office:meta>
</office:document-meta>
</file>