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Cambria" svg:font-family="Cambria" style:font-family-generic="roman"/>
    <style:font-face style:name="Calibri" svg:font-family="Calibri" style:font-family-generic="swiss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P2" style:family="paragraph" style:parent-style-name="Standard">
      <style:paragraph-properties fo:text-align="center" style:justify-single-word="fals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P3" style:family="paragraph" style:parent-style-name="Standard">
      <style:paragraph-properties fo:text-align="start" style:justify-single-word="fals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P4" style:family="paragraph" style:parent-style-name="Standard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5" style:family="paragraph" style:parent-style-name="Standard">
      <style:paragraph-properties fo:text-align="end" style:justify-single-word="false"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6" style:family="paragraph" style:parent-style-name="Standard">
      <style:paragraph-properties fo:text-align="end" style:justify-single-word="false"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italic" style:text-underline-style="none" fo:font-weight="normal" style:font-name-asian="Calibri" style:font-size-asian="9.5pt" style:language-asian="ru" style:country-asian="RU" style:font-style-asian="italic" style:font-weight-asian="normal" style:font-name-complex="Calibri" style:font-size-complex="9.5pt" style:font-style-complex="italic" style:font-weight-complex="normal" style:text-scale="100%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text-properties fo:font-size="12pt" fo:font-weight="normal" style:font-size-asian="12pt" style:font-weight-asian="normal" style:font-size-complex="12pt" style:font-weight-complex="normal"/>
    </style:style>
    <style:style style:name="P9" style:family="paragraph" style:parent-style-name="Standard" style:list-style-name="RTF_5f_Num_20_2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10" style:family="paragraph" style:parent-style-name="Standard" style:list-style-name="RTF_5f_Num_20_3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11" style:family="paragraph" style:parent-style-name="Standard" style:list-style-name="RTF_5f_Num_20_3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bold" style:font-name-asian="Calibri" style:font-size-asian="9.5pt" style:language-asian="ru" style:country-asian="RU" style:font-style-asian="normal" style:font-weight-asian="bold" style:font-name-complex="Calibri" style:font-size-complex="9.5pt" style:font-style-complex="normal" style:font-weight-complex="bold" style:text-scale="100%"/>
    </style:style>
    <style:style style:name="P12" style:family="paragraph" style:parent-style-name="Standard">
      <style:paragraph-properties fo:text-align="center" style:justify-single-word="fals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T1" style:family="text">
      <style:text-properties fo:background-color="#ffffff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fo:font-size="12pt" fo:font-weight="bold" style:font-size-asian="12pt" style:font-weight-asian="bold" style:font-size-complex="12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text:s text:c="2"/><text:span text:style-name="T4"><text:s/>ООО «КЛИНИКА АМИРХАНОВА»</text:span></text:p>
      <text:p text:style-name="P7"><text:span text:style-name="T2"><text:s text:c="3"/></text:span><text:span text:style-name="T3"><text:s/>Республика Дагестан</text:span></text:p>
      <text:p text:style-name="P8"><text:s text:c="4"/>г. Махачкала, ул. Циалковского 12 В</text:p>
      <text:p text:style-name="P3"><text:s text:c="5"/>тел: 77-70-07, <text:s/>8 (965) 488-77-00.</text:p>
      <text:p text:style-name="P2"/>
      <text:p text:style-name="P2"/>
      <text:p text:style-name="P2"/>
      <text:p text:style-name="P2"><text:bookmark-start text:name="bookmark0"/>СОГЛАСИЕ ИНФОРМИРОВАННОЙ ПАЦИЕНТКИ НА ОПЕРАЦИЮ УВЕЛИЧЕНИЯ МОЛОЧНЫХ ЖЕЛЕЗ<text:bookmark-end text:name="bookmark0"/></text:p>
      <text:p text:style-name="P1"/>
      <text:p text:style-name="P1"/>
      <text:list xml:id="list7568718758724660260" text:style-name="RTF_5f_Num_20_2">
        <text:list-item>
          <text:p text:style-name="P9"><text:bookmark text:name="bookmark3"/><text:s text:c="5"/>Я, _______________________________ , уполномочиваю врача ___________________________________________</text:p>
        </text:list-item>
      </text:list>
      <text:p text:style-name="P4">(далее Врача) и его ассистентов выполнить мне операцию увеличения молочных желез с помощью имплантатов (эндопротезов) (эндопротезирование).</text:p>
      <text:list xml:id="list33326229" text:continue-numbering="true" text:style-name="RTF_5f_Num_20_2">
        <text:list-item>
          <text:p text:style-name="P9"><text:bookmark text:name="bookmark4"/><text:s text:c="5"/>Содержание и вероятные результаты операции, возможные опасности и осложнения, а также перспективы использования альтернативных методов лечения мне полностью объяснены Врачом, и я их полностью поняла. Особенно важными и полностью ясными для меня являются следующие положения об особенностях операции и послеоперационного периода.</text:p>
          <text:p text:style-name="P9"><text:s text:c="8"/><text:bookmark-start text:name="bookmark01"/>а<text:bookmark-end text:name="bookmark01"/>) <text:s text:c="4"/>Операция направлена на увеличение молочных желез, однако ее отдаленные результаты зависят от многих факторов и не могут быть заранее определены на много лет вперед.</text:p>
        </text:list-item>
      </text:list>
      <text:p text:style-name="P4"><text:s text:c="8"/><text:bookmark-start text:name="bookmark1"/>б<text:bookmark-end text:name="bookmark1"/>) <text:s text:c="4"/>Многолетними исследованиями доказано, что лучшими имплантатами, вызывающими минимальное раздражение окружающих тканей, являются силиконовые эндопротезы. Они не вызывают со временем злокачественного роста тканей или увеличения частоты развития других заболеваний молочных желез.</text:p>
      <text:p text:style-name="P4"><text:s text:c="8"/><text:bookmark-start text:name="bookmark2"/>в<text:bookmark-end text:name="bookmark2"/>) <text:s text:c="4"/>У абсолютного большинства женщин имеются различия в положении молочных желез, их объеме, диаметре и форме ареол и сосков. К тому же контуры груди зависят от формы и размеров грудной клетки, тканевых характеристик и пр. Поэтому операция не может привести к созданию полностью симметричных молочных желез идеальной формы.</text:p>
      <text:p text:style-name="P4"><text:s text:c="8"/><text:bookmark-start text:name="bookmark31"/>г<text:bookmark-end text:name="bookmark31"/>) <text:s text:c="4"/>При поверхностном размещении имплантатов (непосредственно под тканью молочной железы) их края могут определяться при ощупывании, а при более тонкой жировой клетчатке — стать заметными при осмотре, особенно в верхнем и внутреннем отделах. Поэтому данный вариант расположения эндопротезов используют только у пациенток с толстым и плотным слоем поверхностных тканей.</text:p>
      <text:p text:style-name="P4"><text:s text:c="8"/><text:bookmark-start text:name="bookmark41"/>д<text:bookmark-end text:name="bookmark41"/>) <text:s text:c="4"/>У пациенток с тонким и рыхлым слоем жировой ткани верхнюю часть имплантатов устанавливают в более глубокий слой — под большие грудные мышцы, чтобы верхние и внутренние края протезов были незаметны при внешнем осмотре. При этом варианте выполнения операции выраженность неприятных и болевых ощущений в раннем послеоперационном периоде (1-2 нед.) увеличивается. Активные движения рук могут привести к усилению воспалительной реакции тканей вокруг имплантатов и болей, что в первые 4-6 нед. после операции требует от Пациентки уменьшения двигательной активности. При нарушении этого правила Пациентке может потребоваться дополнительное лечение (в том числе и хирургическое), а риск развития грубых рубцов вокруг имплантата возрастает.</text:p>
      <text:p text:style-name="P4"><text:s text:c="8"/><text:bookmark-start text:name="bookmark5"/>е<text:bookmark-end text:name="bookmark5"/>) <text:s text:c="4"/>После операции на месте разреза кожи образуются рубцы. Их качество не может быть в полной мере предсказано до операции, т. к. процессы формирования рубцов имеют индивидуальный характер. В редких случаях возможно образование более грубых (гипертрофических и келоидных) рубцов, что может потребовать их последующей коррекции.</text:p>
      <text:p text:style-name="P4"><text:s text:c="8"/><text:bookmark-start text:name="bookmark6"/>ж<text:bookmark-end text:name="bookmark6"/>) <text:s text:c="4"/>После купания в холодной воде температура молочных желез в течение некоторого времени может быть ниже, чем температура соседних тканей.</text:p>
      <text:p text:style-name="P4"><text:s text:c="8"/><text:bookmark-start text:name="bookmark7"/>з<text:bookmark-end text:name="bookmark7"/>) <text:s text:c="4"/>В некоторых случаях после операции может наступить снижение чувствительности вплоть до онемения соска, ареолы и даже молочной железы. Вероятность этого повышается при установке имплантатов большого размера.</text:p>
      <text:p text:style-name="P4"><text:s text:c="8"/><text:bookmark-start text:name="bookmark8"/>и<text:bookmark-end text:name="bookmark8"/>) <text:s text:c="4"/>Весь период формирования вокруг протеза тонкой зрелой рубцовой капсулы (4-6 мес. после операции) пациентка должна избегать значительной физической нагрузки на верхний плечевой пояс, температурных контрастов и случайных механических воздействий на молочные железы. В течение этого срока поездки на южные курорты и активный отдых опасны, т. к. могут привести к развитию серьезных осложнений (воспаление и нагноение вокруг имплантатов, образование гематом, смещение имплантатов и пр.).</text:p>
      <text:p text:style-name="P4">3. <text:s text:c="4"/>После операции возможно развитие любых общехирургических, в том числе опасных для жизни, осложнений (нагноение раны, кровотечение, тромбофлебит, тромбоэмболия легочной артерии и др.), а также следующих осложнений, характерных для данной операции.</text:p>
      <text:p text:style-name="P4"><text:s text:c="8"/><text:bookmark-start text:name="bookmark9"/>а<text:bookmark-end text:name="bookmark9"/>) <text:s text:c="4"/>Вокруг протезов могут возникать послеоперационные скопления крови или развиваться нагноение. Это может потребовать проведения дополнительных операций, включая удаление имплантатов.</text:p>
      <text:p text:style-name="P4"><text:s text:c="7"/></text:p>
      <text:p text:style-name="P4"/>
      <text:p text:style-name="P4"><text:soft-page-break/><text:s/><text:bookmark-start text:name="bookmark10"/>б<text:bookmark-end text:name="bookmark10"/>) <text:s text:c="4"/>К наиболее частым поздним осложнениям относится постепенное образование вокруг протезов грубых стягивающих рубцов, что со временем приводит к уплотнению груди, изменению ее формы, а иногда к неприятным и даже болевым ощущениям. Развитие рубцового процесса возможно с одной или с обеих сторон как в ранние (первый год), так и в поздние сроки (через несколько лет) и зависит от многих факторов (индивидуальные особенности образования рубцов у пациенток, курение и другие хронические интоксикации, травмы и микротравмы молочных желез, качество протеза, особенности операции и т. д.). До операции никто не может предсказать вероятность развития этого состояния, а его коррекция может потребовать дополнительного лечения, которое осуществляется за счет пациента (удаление рубцов, удаление протеза и рубцов, замена протезов и пр.).</text:p>
      <text:p text:style-name="P4"><text:s text:c="8"/><text:bookmark-start text:name="bookmark11"/>в<text:bookmark-end text:name="bookmark11"/>)<text:tab/>При повторном эндопротезировании (с удалением ранее установленных эндопротезов и рубцов) вероятность развития любых осложнений (и особенно сдавливающих протез рубцов) повышается (см. пункт «б»),</text:p>
      <text:p text:style-name="P4"><text:s text:c="8"/><text:bookmark-start text:name="bookmark12"/>г<text:bookmark-end text:name="bookmark12"/>)<text:tab/>В незначительном проценте случаев существует возможность того, что ткани организма не переносят материал имплантата, что может потребовать удаления протезов.</text:p>
      <text:list xml:id="list33350908" text:continue-numbering="true" text:style-name="RTF_5f_Num_20_2">
        <text:list-header>
          <text:p text:style-name="P9"><text:span text:style-name="T1"><text:s text:c="8"/></text:span><text:bookmark-start text:name="bookmark02"/><text:span text:style-name="T1">д</text:span><text:bookmark-end text:name="bookmark02"/><text:span text:style-name="T1">) <text:s text:c="4"/></text:span>В первые недели после операции возможно появление на поверхности шва поверхностно расположенных рассасывающихся нитей, которые в этом случае удаляются. Эта ситуация не представляет опасности и не оказывает значительного влияния на качество рубца.</text:p>
        </text:list-header>
      </text:list>
      <text:list xml:id="list9076850776220632579" text:style-name="RTF_5f_Num_20_3">
        <text:list-item>
          <text:p text:style-name="P10"><text:bookmark text:name="bookmark13"/><text:s text:c="5"/>Я понимаю, что практическая хирургия — это не точная наука и что даже авторитетный специалист не может дать стопроцентную гарантию успеха лечения. Поэтому никто, и в том числе Врач, не гарантировал мне достижение отличного результата на 100 %.</text:p>
        </text:list-item>
        <text:list-item>
          <text:p text:style-name="P10"><text:bookmark text:name="bookmark21"/><text:s text:c="5"/>Я понимаю, что две половины человеческого тела всегда имеют различия в форме и размерах и эти различия сохраняются после операции.</text:p>
        </text:list-item>
        <text:list-item>
          <text:p text:style-name="P10"><text:bookmark text:name="bookmark32"/>Мне неизвестно о моей повышенной чувствительности к медикаментам, кроме</text:p>
        </text:list-item>
        <text:list-item>
          <text:p text:style-name="P11"><text:bookmark text:name="bookmark42"/><text:s text:c="5"/>Я удостоверяю, что я ознакомилась с приведенной выше информацией, что полученные мной объяснения меня полностью удовлетворяют, что я полностью понимаю назначение данного документа и подтверждаю свое согласие на операцию.</text:p>
        </text:list-item>
        <text:list-item>
          <text:p text:style-name="P10"><text:bookmark text:name="bookmark51"/><text:s text:c="5"/>Данный документ является неотъемлемой частью договора на лечение Пациентки и составлен в двух экземплярах. Один экземпляр хранится у Пациентки, а другой — в клинике.</text:p>
          <text:p text:style-name="P10"/>
        </text:list-item>
      </text:list>
      <text:p text:style-name="P6">Пациент(ка):<text:tab/>_____________________________________</text:p>
      <text:p text:style-name="P6"/>
      <text:p text:style-name="P5">Дата:<text:tab/>______________________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Cambria" svg:font-family="Cambria" style:font-family-generic="roman"/>
    <style:font-face style:name="Calibri" svg:font-family="Calibri" style:font-family-generic="swiss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RTF_5f_Num_20_2_20_1" style:display-name="RTF_Num 2 1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2" style:display-name="RTF_Num 2 2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3" style:display-name="RTF_Num 2 3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4" style:display-name="RTF_Num 2 4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5" style:display-name="RTF_Num 2 5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6" style:display-name="RTF_Num 2 6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7" style:display-name="RTF_Num 2 7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8" style:display-name="RTF_Num 2 8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9" style:display-name="RTF_Num 2 9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Default_20_Paragraph_20_Font" style:display-name="Default Paragraph Font" style:family="text"/>
    <style:style style:name="RTF_5f_Num_20_3_20_1" style:display-name="RTF_Num 3 1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2" style:display-name="RTF_Num 3 2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3" style:display-name="RTF_Num 3 3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4" style:display-name="RTF_Num 3 4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5" style:display-name="RTF_Num 3 5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6" style:display-name="RTF_Num 3 6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7" style:display-name="RTF_Num 3 7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8" style:display-name="RTF_Num 3 8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9" style:display-name="RTF_Num 3 9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text:style-name="RTF_5f_Num_20_2_20_1" style:num-suffix="." style:num-format="1">
        <style:list-level-properties/>
      </text:list-level-style-number>
      <text:list-level-style-number text:level="2" text:style-name="RTF_5f_Num_20_2_20_2" style:num-suffix="." style:num-format="1">
        <style:list-level-properties/>
      </text:list-level-style-number>
      <text:list-level-style-number text:level="3" text:style-name="RTF_5f_Num_20_2_20_3" style:num-suffix="." style:num-format="1">
        <style:list-level-properties/>
      </text:list-level-style-number>
      <text:list-level-style-number text:level="4" text:style-name="RTF_5f_Num_20_2_20_4" style:num-suffix="." style:num-format="1">
        <style:list-level-properties/>
      </text:list-level-style-number>
      <text:list-level-style-number text:level="5" text:style-name="RTF_5f_Num_20_2_20_5" style:num-suffix="." style:num-format="1">
        <style:list-level-properties/>
      </text:list-level-style-number>
      <text:list-level-style-number text:level="6" text:style-name="RTF_5f_Num_20_2_20_6" style:num-suffix="." style:num-format="1">
        <style:list-level-properties/>
      </text:list-level-style-number>
      <text:list-level-style-number text:level="7" text:style-name="RTF_5f_Num_20_2_20_7" style:num-suffix="." style:num-format="1">
        <style:list-level-properties/>
      </text:list-level-style-number>
      <text:list-level-style-number text:level="8" text:style-name="RTF_5f_Num_20_2_20_8" style:num-suffix="." style:num-format="1">
        <style:list-level-properties/>
      </text:list-level-style-number>
      <text:list-level-style-number text:level="9" text:style-name="RTF_5f_Num_20_2_20_9" style:num-suffix="." style:num-format="1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number text:level="1" text:style-name="RTF_5f_Num_20_3_20_1" style:num-suffix="." style:num-format="1" text:start-value="4">
        <style:list-level-properties/>
      </text:list-level-style-number>
      <text:list-level-style-number text:level="2" text:style-name="RTF_5f_Num_20_3_20_2" style:num-suffix="." style:num-format="1" text:start-value="4">
        <style:list-level-properties/>
      </text:list-level-style-number>
      <text:list-level-style-number text:level="3" text:style-name="RTF_5f_Num_20_3_20_3" style:num-suffix="." style:num-format="1" text:start-value="4">
        <style:list-level-properties/>
      </text:list-level-style-number>
      <text:list-level-style-number text:level="4" text:style-name="RTF_5f_Num_20_3_20_4" style:num-suffix="." style:num-format="1" text:start-value="4">
        <style:list-level-properties/>
      </text:list-level-style-number>
      <text:list-level-style-number text:level="5" text:style-name="RTF_5f_Num_20_3_20_5" style:num-suffix="." style:num-format="1" text:start-value="4">
        <style:list-level-properties/>
      </text:list-level-style-number>
      <text:list-level-style-number text:level="6" text:style-name="RTF_5f_Num_20_3_20_6" style:num-suffix="." style:num-format="1" text:start-value="4">
        <style:list-level-properties/>
      </text:list-level-style-number>
      <text:list-level-style-number text:level="7" text:style-name="RTF_5f_Num_20_3_20_7" style:num-suffix="." style:num-format="1" text:start-value="4">
        <style:list-level-properties/>
      </text:list-level-style-number>
      <text:list-level-style-number text:level="8" text:style-name="RTF_5f_Num_20_3_20_8" style:num-suffix="." style:num-format="1" text:start-value="4">
        <style:list-level-properties/>
      </text:list-level-style-number>
      <text:list-level-style-number text:level="9" text:style-name="RTF_5f_Num_20_3_20_9" style:num-suffix="." style:num-format="1" text:start-value="4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1 1</meta:initial-creator>
    <meta:creation-date>2020-02-18T20:29:53.44</meta:creation-date>
    <dc:date>2020-06-19T13:12:30.04</dc:date>
    <dc:creator>1 1</dc:creator>
    <meta:editing-duration>PT12M11S</meta:editing-duration>
    <meta:editing-cycles>5</meta:editing-cycles>
    <meta:generator>OpenOffice/4.1.6$Win32 OpenOffice.org_project/416m1$Build-9790</meta:generator>
    <meta:document-statistic meta:table-count="0" meta:image-count="0" meta:object-count="0" meta:page-count="2" meta:paragraph-count="31" meta:word-count="870" meta:character-count="6798"/>
  </office:meta>
</office:document-meta>
</file>