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2pt" style:font-size-asian="12pt" style:font-size-complex="12pt"/>
    </style:style>
    <style:style style:name="P2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3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4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 fo:padding="0cm" fo:border="none"/>
      <style:text-properties fo:font-weight="bold" style:font-weight-asian="bold" style:font-weight-complex="bold"/>
    </style:style>
    <style:style style:name="P5" style:family="paragraph" style:parent-style-name="Text_20_body">
      <style:paragraph-properties fo:margin-left="0cm" fo:margin-right="0cm" fo:margin-top="0cm" fo:margin-bottom="0cm" fo:text-align="center" style:justify-single-word="false" fo:text-indent="0cm" style:auto-text-indent="false" fo:padding="0cm" fo:border="none"/>
      <style:text-properties fo:font-weight="bold" style:font-weight-asian="bold" style:font-weight-complex="bold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language="ru" fo:country="RU"/>
    </style:style>
    <style:style style:name="P7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 fo:padding="0cm" fo:border="none"/>
      <style:text-properties fo:language="ru" fo:country="RU" fo:font-weight="bold" style:font-weight-asian="bold" style:font-weight-complex="bold"/>
    </style:style>
    <style:style style:name="P8" style:family="paragraph" style:parent-style-name="Text_20_body">
      <style:paragraph-properties fo:margin-left="0.979cm" fo:margin-right="0cm" fo:margin-top="0cm" fo:margin-bottom="0cm" fo:text-indent="0cm" style:auto-text-indent="false" fo:padding="0cm" fo:border="none"/>
    </style:style>
    <style:style style:name="P9" style:family="paragraph" style:parent-style-name="Text_20_body">
      <style:paragraph-properties fo:margin-left="0.635cm" fo:margin-right="0cm" fo:margin-top="0cm" fo:margin-bottom="0cm" fo:text-indent="0cm" style:auto-text-indent="false" fo:padding="0cm" fo:border="none"/>
    </style:style>
    <style:style style:name="P10" style:family="paragraph" style:parent-style-name="Text_20_body">
      <style:paragraph-properties fo:margin-left="0.635cm" fo:margin-right="0cm" fo:margin-top="0cm" fo:margin-bottom="0cm" fo:text-indent="0cm" style:auto-text-indent="false" fo:padding="0cm" fo:border="none"/>
      <style:text-properties fo:font-weight="bold" style:font-weight-asian="bold" style:font-weight-complex="bold"/>
    </style:style>
    <style:style style:name="P11" style:family="paragraph" style:parent-style-name="Text_20_body">
      <style:paragraph-properties fo:margin-left="0.953cm" fo:margin-right="0cm" fo:margin-top="0cm" fo:margin-bottom="0cm" fo:text-indent="0cm" style:auto-text-indent="false" fo:padding="0cm" fo:border="none"/>
    </style:style>
    <style:style style:name="P12" style:family="paragraph" style:parent-style-name="Text_20_body" style:list-style-name="L1">
      <style:paragraph-properties fo:margin-left="0cm" fo:margin-right="0cm" fo:margin-top="0cm" fo:margin-bottom="0cm" fo:text-indent="0cm" style:auto-text-indent="false" fo:padding="0cm" fo:border="none"/>
    </style:style>
    <style:style style:name="P13" style:family="paragraph" style:parent-style-name="Text_20_body" style:list-style-name="L3">
      <style:paragraph-properties fo:margin-left="0cm" fo:margin-right="0cm" fo:margin-top="0cm" fo:margin-bottom="0cm" fo:text-indent="0cm" style:auto-text-indent="false" fo:padding="0cm" fo:border="none"/>
    </style:style>
    <style:style style:name="P14" style:family="paragraph" style:parent-style-name="Text_20_body" style:list-style-name="L4">
      <style:paragraph-properties fo:margin-left="0cm" fo:margin-right="0cm" fo:margin-top="0cm" fo:margin-bottom="0cm" fo:text-indent="0cm" style:auto-text-indent="false" fo:padding="0cm" fo:border="none"/>
    </style:style>
    <style:style style:name="P15" style:family="paragraph" style:parent-style-name="Text_20_body" style:list-style-name="L5">
      <style:paragraph-properties fo:margin-left="0cm" fo:margin-right="0cm" fo:margin-top="0cm" fo:margin-bottom="0cm" fo:text-align="center" style:justify-single-word="false" fo:text-indent="0cm" style:auto-text-indent="false" fo:padding="0cm" fo:border="none"/>
      <style:text-properties fo:language="ru" fo:country="RU" fo:font-weight="bold" style:font-weight-asian="bold" style:font-weight-complex="bold"/>
    </style:style>
    <style:style style:name="P16" style:family="paragraph" style:parent-style-name="Text_20_body" style:list-style-name="L7">
      <style:paragraph-properties fo:margin-left="0cm" fo:margin-right="0cm" fo:margin-top="0cm" fo:margin-bottom="0cm" fo:text-indent="0cm" style:auto-text-indent="false" fo:padding="0cm" fo:border="none"/>
      <style:text-properties fo:language="ru" fo:country="RU"/>
    </style:style>
    <style:style style:name="P17" style:family="paragraph" style:parent-style-name="Text_20_body" style:list-style-name="L9">
      <style:paragraph-properties fo:margin-left="0cm" fo:margin-right="0cm" fo:margin-top="0cm" fo:margin-bottom="0cm" fo:text-indent="0cm" style:auto-text-indent="false" fo:padding="0cm" fo:border="none"/>
      <style:text-properties fo:language="ru" fo:country="RU"/>
    </style:style>
    <style:style style:name="P18" style:family="paragraph" style:parent-style-name="Text_20_body" style:list-style-name="L10">
      <style:paragraph-properties fo:margin-left="0cm" fo:margin-right="0cm" fo:margin-top="0cm" fo:margin-bottom="0cm" fo:text-indent="0cm" style:auto-text-indent="false" fo:padding="0cm" fo:border="none"/>
      <style:text-properties fo:language="ru" fo:country="RU"/>
    </style:style>
    <style:style style:name="P19" style:family="paragraph" style:parent-style-name="Text_20_body" style:list-style-name="L6">
      <style:paragraph-properties fo:margin-left="0cm" fo:margin-right="0cm" fo:margin-top="0cm" fo:margin-bottom="0cm" fo:text-indent="0cm" style:auto-text-indent="false" fo:padding="0cm" fo:border="none"/>
    </style:style>
    <style:style style:name="P20" style:family="paragraph" style:parent-style-name="Text_20_body" style:list-style-name="L7">
      <style:paragraph-properties fo:margin-left="0cm" fo:margin-right="0cm" fo:margin-top="0cm" fo:margin-bottom="0cm" fo:text-indent="0cm" style:auto-text-indent="false" fo:padding="0cm" fo:border="none"/>
    </style:style>
    <style:style style:name="P21" style:family="paragraph" style:parent-style-name="Text_20_body" style:list-style-name="L8">
      <style:paragraph-properties fo:margin-left="0cm" fo:margin-right="0cm" fo:margin-top="0cm" fo:margin-bottom="0cm" fo:text-indent="0cm" style:auto-text-indent="false" fo:padding="0cm" fo:border="none"/>
    </style:style>
    <style:style style:name="P22" style:family="paragraph" style:parent-style-name="Text_20_body" style:list-style-name="L9">
      <style:paragraph-properties fo:margin-left="0cm" fo:margin-right="0cm" fo:margin-top="0cm" fo:margin-bottom="0cm" fo:text-indent="0cm" style:auto-text-indent="false" fo:padding="0cm" fo:border="none"/>
    </style:style>
    <style:style style:name="P23" style:family="paragraph" style:parent-style-name="Text_20_body" style:list-style-name="L10">
      <style:paragraph-properties fo:margin-left="0cm" fo:margin-right="0cm" fo:margin-top="0cm" fo:margin-bottom="0cm" fo:text-indent="0cm" style:auto-text-indent="false" fo:padding="0cm" fo:border="none"/>
    </style:style>
    <style:style style:name="P24" style:family="paragraph" style:parent-style-name="Text_20_body" style:list-style-name="L11">
      <style:paragraph-properties fo:margin-left="0cm" fo:margin-right="0cm" fo:margin-top="0cm" fo:margin-bottom="0cm" fo:text-indent="0cm" style:auto-text-indent="false" fo:padding="0cm" fo:border="none"/>
    </style:style>
    <style:style style:name="P25" style:family="paragraph" style:parent-style-name="Text_20_body" style:list-style-name="L12">
      <style:paragraph-properties fo:margin-left="0cm" fo:margin-right="0cm" fo:margin-top="0cm" fo:margin-bottom="0cm" fo:text-indent="0cm" style:auto-text-indent="false" fo:padding="0cm" fo:border="none"/>
    </style:style>
    <style:style style:name="P26" style:family="paragraph" style:parent-style-name="Text_20_body" style:list-style-name="L13">
      <style:paragraph-properties fo:margin-left="0cm" fo:margin-right="0cm" fo:margin-top="0cm" fo:margin-bottom="0cm" fo:text-indent="0cm" style:auto-text-indent="false" fo:padding="0cm" fo:border="none"/>
    </style:style>
    <style:style style:name="P27" style:family="paragraph" style:parent-style-name="Text_20_body" style:list-style-name="L2">
      <style:paragraph-properties fo:margin-left="0.979cm" fo:margin-right="0cm" fo:margin-top="0cm" fo:margin-bottom="0cm" fo:text-indent="0cm" style:auto-text-indent="false" fo:padding="0cm" fo:border="none"/>
    </style:style>
    <style:style style:name="P28" style:family="paragraph" style:parent-style-name="Text_20_body" style:list-style-name="L14">
      <style:paragraph-properties fo:margin-left="0.979cm" fo:margin-right="0cm" fo:margin-top="0cm" fo:margin-bottom="0cm" fo:text-indent="0cm" style:auto-text-indent="false" fo:padding="0cm" fo:border="none"/>
    </style:style>
    <style:style style:name="P29" style:family="paragraph" style:parent-style-name="Text_20_body" style:list-style-name="L15">
      <style:paragraph-properties fo:margin-left="0.979cm" fo:margin-right="0cm" fo:margin-top="0cm" fo:margin-bottom="0cm" fo:text-indent="0cm" style:auto-text-indent="false" fo:padding="0cm" fo:border="none"/>
    </style:style>
    <style:style style:name="P30" style:family="paragraph" style:parent-style-name="Text_20_body" style:list-style-name="L17">
      <style:paragraph-properties fo:margin-left="0.979cm" fo:margin-right="0cm" fo:margin-top="0cm" fo:margin-bottom="0cm" fo:text-indent="0cm" style:auto-text-indent="false" fo:padding="0cm" fo:border="none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language="ru" fo:country="RU"/>
    </style:style>
    <style:style style:name="T7" style:family="text">
      <style:text-properties fo:language="ru" fo:country="RU" fo:font-weight="bold" style:font-weight-asian="bold" style:font-weight-complex="bold"/>
    </style:style>
    <style:style style:name="T8" style:family="text">
      <style:text-properties fo:language="ru" fo:country="RU" fo:font-weight="normal" style:font-weight-asian="normal" style:font-weight-complex="normal"/>
    </style:style>
    <style:style style:name="T9" style:family="text">
      <style:text-properties fo:language="en" fo:country="US" fo:font-weight="bold" style:font-weight-asian="bold" style:font-weight-complex="bold"/>
    </style:style>
    <style:style style:name="T10" style:family="text">
      <style:text-properties fo:font-size="13pt" fo:language="ru" fo:country="RU" fo:font-weight="bold" style:font-size-asian="13pt" style:font-weight-asian="bold" style:font-size-complex="13pt" style:font-weight-complex="bold"/>
    </style:style>
    <text:list-style style:name="L1">
      <text:list-level-style-number text:level="1" text:style-name="Numbering_20_Symbols" style:num-suffix="." style:num-format="1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number text:level="1" text:style-name="Numbering_20_Symbols" style:num-suffix="." style:num-format="1" text:start-value="2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4">
      <text:list-level-style-number text:level="1" text:style-name="Numbering_20_Symbols" style:num-suffix="." style:num-format="1" text:start-value="3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5">
      <text:list-level-style-number text:level="1" text:style-name="Numbering_20_Symbols" style:num-suffix="." style:num-format="1" text:start-value="4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6">
      <text:list-level-style-number text:level="1" text:style-name="Numbering_20_Symbols" style:num-suffix="." style:num-format="1" text:start-value="5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7">
      <text:list-level-style-number text:level="1" text:style-name="Numbering_20_Symbols" style:num-suffix="." style:num-format="1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8">
      <text:list-level-style-number text:level="1" text:style-name="Numbering_20_Symbols" style:num-suffix="." style:num-format="1" text:start-value="2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9">
      <text:list-level-style-number text:level="1" text:style-name="Numbering_20_Symbols" style:num-suffix="." style:num-format="1" text:start-value="3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0">
      <text:list-level-style-number text:level="1" text:style-name="Numbering_20_Symbols" style:num-suffix="." style:num-format="1" text:start-value="4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1">
      <text:list-level-style-number text:level="1" text:style-name="Numbering_20_Symbols" style:num-suffix="." style:num-format="1" text:start-value="5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2">
      <text:list-level-style-number text:level="1" text:style-name="Numbering_20_Symbols" style:num-suffix="." style:num-format="1" text:start-value="6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3">
      <text:list-level-style-number text:level="1" text:style-name="Numbering_20_Symbols" style:num-suffix="." style:num-format="1" text:start-value="7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4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5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6">
      <text:list-level-style-number text:level="1" text:style-name="Numbering_20_Symbols" style:num-suffix="." style:num-format="1" text:start-value="1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7">
      <text:list-level-style-number text:level="1" text:style-name="Numbering_20_Symbols" style:num-suffix="." style:num-format="1" text:start-value="1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 <text:span text:style-name="T1"> </text:span><text:span text:style-name="T2"><text:s/>ООО «КЛИНИКА АМИРХАНОВА»</text:span></text:p>
      <text:p text:style-name="P1"><text:span text:style-name="T4"><text:s text:c="10"/></text:span><text:span text:style-name="T5"><text:s text:c="3"/>Республика Дагестан</text:span></text:p>
      <text:p text:style-name="P2"><text:s text:c="6"/>г. Махачкала, ул. Циолковского 12 В</text:p>
      <text:p text:style-name="P3"><text:span text:style-name="T3"><text:s text:c="6"/>тел: </text:span><text:span text:style-name="T2">77-70-07, <text:s/>8 (965) 488-77-00.</text:span></text:p>
      <text:p text:style-name="P4"><text:span text:style-name="T6">Приложение №2</text:span> </text:p>
      <text:p text:style-name="P4"><text:span text:style-name="T6">к договору </text:span> </text:p>
      <text:p text:style-name="P7">о предоставлении </text:p>
      <text:p text:style-name="P4"><text:span text:style-name="T6"><text:s/>медицинских услуг</text:span> </text:p>
      <text:p text:style-name="P4">№<text:span text:style-name="T6">___ от «____»__________2020 г </text:span></text:p>
      <text:p text:style-name="P3"/>
      <text:p text:style-name="P3"> </text:p>
      <text:p text:style-name="P3"> </text:p>
      <text:p text:style-name="P5"><text:span text:style-name="T6">ИНФОРМИРОВАННОЕ ДОБРОВОЛЬНОЕ СОГЛАСИЕ</text:span> </text:p>
      <text:p text:style-name="P5"><text:span text:style-name="T6">на проведение медицинского вмешательства</text:span> </text:p>
      <text:p text:style-name="P5"><text:span text:style-name="T6">«септопластика».</text:span> </text:p>
      <text:p text:style-name="P5"/>
      <text:p text:style-name="P3"> </text:p>
      <text:p text:style-name="P3"><text:span text:style-name="T6">В соответствии со ст.ст. 20, 22 Федерального закона от 21.11.2011 г. № 323-ФЗ «Об основах охраны здоровья граждан в Российской Федерации» мне_____________________________________________  _____ года рождения, разъяснены сведения о состоянии моего здоровья и необходимый и подлежащий выполнению в связи с этим объем диагностических и лечебных (хирургических) манипуляций.</text:span> </text:p>
      <text:p text:style-name="P3"><text:span text:style-name="T6">Я,  даю добровольное согласие на  оказание мне медицинской услуги – реконструктивная </text:span><text:span text:style-name="T8">септопластика </text:span><text:span text:style-name="T6"><text:s text:c="2"/>в объеме, предусмотренном договором о предоставлении медицинских услуг и планом лечения.</text:span> </text:p>
      <text:p text:style-name="P3"><text:span text:style-name="T6">Содержание и результаты медицинской услуги, возможные опасности и осложнения, а также возможности альтернативных методов лечения мне полностью объяснены Врачом, и я их полностью понял(а).</text:span> </text:p>
      <text:p text:style-name="P3"><text:span text:style-name="T6">Особенно важными и полностью ясными для меня являются следующие положения:</text:span> </text:p>
      <text:list xml:id="list6464625893768706367" text:style-name="L1">
        <text:list-item>
          <text:p text:style-name="P12"><text:span text:style-name="T8">Септопластика </text:span><text:span text:style-name="T6"><text:s/>направлена на формирование ровной перегородки <text:s/>носа с целью восстановления его функции и устранения затрудненного дыхания. Данная операция предусматривает:</text:span> </text:p>
        </text:list-item>
      </text:list>
      <text:list xml:id="list294350317532306272" text:style-name="L2">
        <text:list-header>
          <text:p text:style-name="P27"/>
        </text:list-header>
        <text:list-item>
          <text:p text:style-name="P27"><text:span text:style-name="T6">коррекцию искривления перегородки носа;</text:span> </text:p>
        </text:list-item>
      </text:list>
      <text:p text:style-name="P6"/>
      <text:list xml:id="list5214472103038252970" text:style-name="L3">
        <text:list-item>
          <text:p text:style-name="P13"><text:span text:style-name="T6">Хирургическая коррекция перегородки носа производится с учетом степени выраженности дефекта и способов реконструктивной </text:span><text:span text:style-name="T8">септопластики</text:span><text:span text:style-name="T6">. Доступ при </text:span><text:span text:style-name="T8">септопластики </text:span><text:span text:style-name="T6"><text:s/>может быть открытым, когда рассекается кожная часть носовой перегородки на её самом узком участке и закрытым. Линии разрезов при закрытом доступе располагаются на слизистой в преддверии носа, поэтому образующиеся рубцы незаметны при внешнем осмотре. Доступ, как и план операции, врач выбирает индивидуально.  </text:span> </text:p>
        </text:list-item>
      </text:list>
      <text:p text:style-name="P3"><text:span text:style-name="T8">Септопластика </text:span><text:span text:style-name="T6"><text:s/>может производиться после достижения пациентом 16 лет. С</text:span><text:span text:style-name="T8">ептопластика </text:span><text:span text:style-name="T6"><text:s/>считается достаточно травматичным хирургическим вмешательством. Операционная травма обусловлена широким отслаиванием мягких тканей в области кончика и спинки носа, «моделированием» костного, костно-хрящевого или только хрящевого отделов носа путем остеотомии (перелома носовых костей), их перемещения, удаления (резекции) или имплантации костно-хрящевых или хрящевых фрагментов носа. В завершении операции на нос накладывается фиксирующая повязка на 7- 10 суток, в носовые ходы вводятся марлевые турунды на 1 - 5 суток. </text:span> </text:p>
      <text:p text:style-name="P3"><text:span text:style-name="T6">Операция выполняется под общим обезболиванием в сочетании с местной анестезией, </text:span><text:span text:style-name="T6">поэтому пациенту необходимо пройти полное клинико-лабораторное обследование, рентгенологическое исследование придаточных пазух носа, флюорографию грудной клетки </text:span><text:soft-page-break/><text:span text:style-name="T6">(производится 1 раз в год) и консультации соответствующих специалистов: терапевта, оториноляринголога, стоматолога, гинеколога (для женщин), анестезиолога. Для успешного проведения  операции и профилактики осложнений пациент обязан предупредить врача о сопутствующих и перенесенных заболеваниях, операциях, травмах, возможной аллергической реакции на лекарственные препараты.</text:span> </text:p>
      <text:p text:style-name="P3"><text:span text:style-name="T6">Если имеются отклонения в результатах клинических исследований крови, мочи, изменения в ЭКГ, ФГК и противопоказания к </text:span><text:span text:style-name="T8">септопластике</text:span><text:span text:style-name="T6">, то в проведении хирургического лечения может быть отказано.  Противопоказаниями к операции являются хронические заболевания в стадии обострения или декомпенсации, бактериальные и вирусные  инфекции,</text:span> </text:p>
      <text:p text:style-name="P3"><text:span text:style-name="T6">болезни крови и эндокринной системы (сахарный диабет и другие), тяжелая сопутствующая патология сердечно-сосудистой системы, органов дыхания и мочеполовой сферы (врожденный порок сердца, пороки развития почек, бронхиальная астма и др.), психические заболевания.  При наличии катаральных явлений со стороны верхних дыхательных путей, гнойничковых высыпаний на коже лица, повышении температуры тела или менструации – операция должна быть перенесена на другой день. Курящим пациентам желательно расстаться с вредной привычкой.</text:span> </text:p>
      <text:p text:style-name="P3"><text:span text:style-name="T8">Септопластика </text:span><text:span text:style-name="T6"><text:s/>выполняется хирургом в плановом порядке при наличии показаний к операции, по желанию и согласию пациента, после заключения договора с клиникой и оплаты лечения.  </text:span> </text:p>
      <text:p text:style-name="P3"><text:span text:style-name="T6">Госпитализация в отделение с заключениями рентгенологического и флюорографического обследований, необходимых специалистов и результатами анализов крови, мочи, осуществляется в день операции. Накануне операции необходимо удалить с лица макияж, умыть лицо с мылом и не наносить на него крем, принять душ, помыть голову, сменить белье, снять лак с ногтей, утром в день операции не завтракать. </text:span> </text:p>
      <text:list xml:id="list8136905426579774606" text:style-name="L4">
        <text:list-header>
          <text:p text:style-name="P14"> </text:p>
        </text:list-header>
      </text:list>
      <text:list xml:id="list7613262768444959758" text:style-name="L5">
        <text:list-header>
          <text:p text:style-name="P15">Особенности восстановительного периода и возможные осложнения после септопластики</text:p>
        </text:list-header>
      </text:list>
      <text:list xml:id="list2566307451485562869" text:style-name="L6">
        <text:list-header>
          <text:p text:style-name="P19"> </text:p>
        </text:list-header>
      </text:list>
      <text:p text:style-name="P3"><text:span text:style-name="T9">I</text:span><text:span text:style-name="T7">.</text:span> С<text:span text:style-name="T8">ептопластика </text:span><text:span text:style-name="T6">, как и любое хирургическое вмешательство, сопровождается естественными изменениями в зонах коррекции. Неизбежная операционная травма приводит кровоизлияниям в кожу носа, век, подглазничных областей, склеру и конъюнктиву глаз, которые сохраняются 2 - 3 недели. Экссудация белковой жидкости и нарушения оттока лимфы приводит к отеку окружающих нос тканей, нарастающему к 3 суткам и проходящего через 2 - 3 недели. Как правило, отек и лимфостаз мягких тканей носа сохраняется длительное время до 4 - 6 месяцев, а иногда - до года. </text:span></text:p>
      <text:p text:style-name="P3"> </text:p>
      <text:p text:style-name="P3"><text:span text:style-name="T9">II</text:span><text:span text:style-name="T7">.</text:span><text:span text:style-name="T4"> </text:span><text:span text:style-name="T6">После </text:span><text:span text:style-name="T8">септопластики</text:span><text:span text:style-name="T6">, как и после любого хирургического вмешательства, возможны  вмешательства  ранние послеоперационные осложнения (кровотечение, гематома, тромбофлебит, тромбоэмболия, нагноение раны и другие). Кровотечение и гематома могут развиться после обширной </text:span><text:span text:style-name="T8">септопластики</text:span><text:span text:style-name="T6"> или нарушения пациентом послеоперационного режима и иногда требуют неотложного хирургического вмешательства. Для профилактики ранних послеоперационных осложнений во время операции и одни сутки после нее применяется компрессия нижних конечностей бинтованием.  Для профилактики кровотечения после операции первые 4 часа местно используется холод, назначается кровеостанавливающая, противовоспалительная и антибактериальная терапия. Первые сутки пациент должен соблюдать покой, постельный режим и приподнятое положение головы под углом 45º. Перемещаться по отделению и пользоваться туалетом разрешается только в сопровождении медицинского персонала. Строго запрещается курить.</text:span></text:p>
      <text:p text:style-name="P3"><text:span text:style-name="T6"> </text:span> </text:p>
      <text:p text:style-name="P3"><text:span text:style-name="T9">III</text:span><text:span text:style-name="T6">.</text:span> <text:span text:style-name="T6">Перевязка производится на 2-3 день после операции. </text:span></text:p>
      <text:p text:style-name="P3"><text:span text:style-name="T10">Минимальное пребывание в стационаре <text:s/>3 суток,</text:span><text:span text:style-name="T6"> затем пациент может быть выписан на амбулаторное лечение. В этот послеоперационный период необходимо выполнять все </text:span><text:soft-page-break/><text:span text:style-name="T6">назначения лечащего врача, аккуратно посещать перевязки и соблюдать 2 месяца следующие рекомендации:</text:span> </text:p>
      <text:p text:style-name="P3"> </text:p>
      <text:list xml:id="list6275460073176441294" text:style-name="L7">
        <text:list-item>
          <text:p text:style-name="P16">Щадящий режим, исключающий прием твердой пищи (орехи, сухари и др.), газированных напитков, занятия спортом, физические нагрузки, связанные с подъёмом тяжестей, травмы, приём горячей ванны, посещение бани, сауны, сушку волос горячим феном и предполагает ограничения в сексуальных отношениях.</text:p>
          <text:p text:style-name="P20"><text:span text:style-name="T6"> </text:span> </text:p>
        </text:list-item>
      </text:list>
      <text:list xml:id="list3190482649721564664" text:style-name="L8">
        <text:list-item>
          <text:p text:style-name="P21"><text:span text:style-name="T6">Водно-солевую диету в виде: исключения «острых» блюд, продуктов с большим содержанием соли и последнего употребления жидкости за 3 часа до сна.</text:span> </text:p>
        </text:list-item>
      </text:list>
      <text:p text:style-name="P9"> </text:p>
      <text:list xml:id="list2234845441830684331" text:style-name="L9">
        <text:list-item>
          <text:p text:style-name="P17">Турунды из носовых ходов удаляются через 1 - 5 суток после операции. Швы, при необходимости, снимаются на 7 - 8 сутки – индивидуально. </text:p>
          <text:p text:style-name="P22"> </text:p>
        </text:list-item>
      </text:list>
      <text:list xml:id="list1805427464165811597" text:style-name="L10">
        <text:list-item>
          <text:p text:style-name="P18">Применять мази, лекарственные препараты и физиотерапевтические процедуры можно только после назначения лечащего врача.</text:p>
          <text:p text:style-name="P23"> </text:p>
        </text:list-item>
      </text:list>
      <text:list xml:id="list818642772839819567" text:style-name="L11">
        <text:list-item>
          <text:p text:style-name="P24"><text:span text:style-name="T6">Запрещается курить</text:span> </text:p>
          <text:p text:style-name="P24"/>
        </text:list-item>
      </text:list>
      <text:list xml:id="list3572368768656287909" text:style-name="L12">
        <text:list-item>
          <text:p text:style-name="P25"><text:span text:style-name="T6">Мыть голову первый раз после операции можно только после согласования с врачом.</text:span> </text:p>
          <text:p text:style-name="P25"/>
        </text:list-item>
      </text:list>
      <text:list xml:id="list1733678167727074262" text:style-name="L13">
        <text:list-item>
          <text:p text:style-name="P26"><text:span text:style-name="T6">В течение первого года обязательно динамическое наблюдение у лечащего врача 1 раз в месяц  или согласованное в индивидуальном порядке.</text:span> </text:p>
        </text:list-item>
      </text:list>
      <text:p text:style-name="P3"/>
      <text:p text:style-name="P3"><text:span text:style-name="T9">IV</text:span><text:span text:style-name="T7">.</text:span> <text:span text:style-name="T6">Пациентам, идущим на </text:span><text:span text:style-name="T8">септопластику </text:span><text:span text:style-name="T6"> необходимо знать:</text:span> </text:p>
      <text:p text:style-name="P3"><text:span text:style-name="T6">1. Необходимо помнить,</text:span><text:span text:style-name="T7"> </text:span><text:span text:style-name="T10">что хирургия – это неточная наука, и самый авторитетный хирург не может дать 100% гарантию</text:span><text:span text:style-name="T6"> получения желаемого результата.</text:span> </text:p>
      <text:p text:style-name="P3"><text:span text:style-name="T6">2. О длительном (от 1 года до 1,5 лет) восстановительном периоде после </text:span><text:span text:style-name="T8">септопластики</text:span><text:span text:style-name="T6">. </text:span> </text:p>
      <text:p text:style-name="P3"><text:span text:style-name="T6">В этот период могут иметь место временные изменения формы и функции носа.</text:span> </text:p>
      <text:list xml:id="list1748004545967912895" text:style-name="L14">
        <text:list-item>
          <text:p text:style-name="P28"><text:span text:style-name="T6">Нарушение носового дыхания в виде «заложенности» носа особенно в жаркую сухую и холодную сырую погоду;</text:span> </text:p>
        </text:list-item>
      </text:list>
      <text:list xml:id="list8638854058947016891" text:style-name="L15">
        <text:list-item>
          <text:p text:style-name="P29"><text:span text:style-name="T6">Снижение чувствительности тканей носа; </text:span> </text:p>
        </text:list-item>
        <text:list-item>
          <text:p text:style-name="P29"><text:span text:style-name="T6">Изменение контуров спинки и кончика носа в виде их утолщения, искривления, неровностей кожного покрова, возникающих в результате активного формирования подкожного рубца. Точные характеристики этих рубцов не могут быть четко определены до операции в связи с индивидуальными особенностями процессов рубцевания. Подобные изменения требуют своевременного обращение к врачу для проведения дополнительного медикаментозного, физиотерапевтического, рентгенологического лечения, а иногда – повторной коррекции;</text:span> </text:p>
        </text:list-item>
      </text:list>
      <text:p text:style-name="P8"><text:span text:style-name="T6">3. <text:s/>О возможном отторжении введенного трансплантата (хрящевого, силиконового) в результате аутоиммунной реакции организма;</text:span> </text:p>
      <text:p text:style-name="P8"><text:span text:style-name="T6">4. При значительной деформации носовой перегородки её исправление может привести к образованию перфорационного отверстия.</text:span> </text:p>
      <text:p text:style-name="P8"><text:span text:style-name="T6">5. Наружный нос имеет сложный и уникальный для каждого человека костно-хрящевой скелет, изменение формы, размера носа может привести к необратимому изменению внешнего вида лица.</text:span> </text:p>
      <text:p text:style-name="P8"><text:span text:style-name="T6">6. Окончательный результат операции зависит от множества факторов, в том числе, таких как толщина и состояние кожи, толщина и размер костей и хрящей носа, особенности строения лица, возраста пациента. Невозможно найти два одинаковых по строению носа, следовательно, и нельзя получить два одинаковых результата, к тому же </text:span><text:span text:style-name="T6">результат операции  ринопластики иногда достаточно предсказуем в одном случае, а в </text:span><text:span text:style-name="T6">другом никогда нельзя поручиться за окончательный результат операции.</text:span> </text:p>
      <text:p text:style-name="P8"><text:soft-page-break/><text:span text:style-name="T6">7. Серьезные осложнения достаточно редки при выполнении операции </text:span><text:span text:style-name="T8">септопластики</text:span><text:span text:style-name="T6">, наиболее распространенное послеоперационное осложнение – носовое кровотечение, которое обычно не бывает обильным  и практически всегда  лечится консервативными методами, но в любом случае если оно возникает необходимо связаться с оперирующим хирургом. </text:span> </text:p>
      <text:p text:style-name="P8"><text:span text:style-name="T6">8.Хрящевые структуры носа имеют так называемую "позиционную память", то есть после операции они стремятся занять свое прежнее положение, из-за этого в 15% случаев   после </text:span><text:span text:style-name="T8">септопластики</text:span><text:span text:style-name="T6">  требуется выполнить незначительную  корригирующую  операции для улучшения  эстетического результата операции. По мировой статистике 5-10% пациентов  не бывают удовлетворены результатом операции, и склонны к выполнению неограниченного числа повторных операций.</text:span> </text:p>
      <text:p text:style-name="P8"><text:span text:style-name="T6">9. Важным этапом предоперационной подготовки и планирования операции является медицинское фотографирование. Фотография показывает детали вашего лица и во многом помогает хирургу при планировании операции. </text:span> </text:p>
      <text:list xml:id="list283488552887895196" text:style-name="L17">
        <text:list-item>
          <text:p text:style-name="P30"><text:span text:style-name="T6">Практически все разрезы при выполнении </text:span><text:span text:style-name="T8">септопластики </text:span><text:span text:style-name="T6">делаются изнутри носа, все наружные разрезы будут подробно оговорены с оперирующим хирургом перед операцией.</text:span></text:p>
        </text:list-item>
        <text:list-item>
          <text:p text:style-name="P30"><text:span text:style-name="T6">Прежде чем получить окончательный ожидаемый результат операции необходимо пройти стандартный послеоперационный период в начале которого, нос будет иметь весьма неприглядный вид, после снятия гипса (фиксирующей повязки) нос будет казаться  очень непривычным, пройдет какое то время, пока пройдут отеки, <text:s/>этот период времени достаточно индивидуален. </text:span></text:p>
        </text:list-item>
      </text:list>
      <text:p text:style-name="P8"><text:span text:style-name="T6"><text:s/>Не старайтесь исследовать свой нос после операции, не забывайте, что он отечен, а кости были сломаны. После операции нос может показаться немного больше, чем вы ожидаете  из-за наличия отека.  Отек носа, лица, щек может держаться около 30 дней после операции, так же как    синяки и кровоподтеки. Спустя 3 недели после операции практически все пациенты имеют достаточно презентабельный вид и могут вернуться к привычному образу жизни, надо отметить, что у некоторых пациентов данный период может быть немного дольше. В течение четырех недель после операции нос может отмечаться заложенность, дыхание через нос будет затруднено  - это нормальная реакция на операцию. </text:span> </text:p>
      <text:p text:style-name="P8"><text:span text:style-name="T6">12. После операции возможно развитие любых общехирургических осложнений (нагноение раны, кровотечение, тромбофлебит, тромбоэмболия, образование келоидных рубцов и др.), а также следующих осложнений, характерных для данной операции:</text:span> </text:p>
      <text:p text:style-name="P11"><text:span text:style-name="T6">а) возможно развитие подлоскутного скопления крови (гематома), которое может потребовать ревизии раны и эвакуации  гематомы. У курящих пациентов наличие гематомы может спровоцировать нарушение кровоснабжения кожно-жировых лоскутов боковых отделов щек и шеи с развитием некрозов и формированием широких деформирующих рубцов.</text:span> </text:p>
      <text:p text:style-name="P11"><text:span text:style-name="T6">б) деформация контуров носа по причине формирования грубых подкожных рубцов</text:span> </text:p>
      <text:p text:style-name="P11"><text:span text:style-name="T6">в) временное нарушение носового дыхания</text:span> </text:p>
      <text:p text:style-name="P11"><text:span text:style-name="T6">г) носовое кровотечение, которое в редких случаях может потребовать экстренной госпитализации  в специализированный стационар</text:span> </text:p>
      <text:p text:style-name="P11"> </text:p>
      <text:p text:style-name="P11"><text:span text:style-name="T9">V</text:span><text:span text:style-name="T7">.</text:span> <text:span text:style-name="T6">Я даю свое согласие на выполнение наружных проколов в области скатов носа и выполнение наружных разрезов в области крыльев носа для коррекции формы </text:span><text:span text:style-name="T6">концевого отдела носа в случае  возникновения такой необходимости в ходе операции.</text:span> </text:p>
      <text:p text:style-name="P11"><text:span text:style-name="T6">Я понимаю, что две половины человеческого лица (и в том числе глаза) всегда имеют </text:span><text:span text:style-name="T6">некоторые различия в форме и размерах и эти различия остаются после операции. </text:span> </text:p>
      <text:p text:style-name="P11"><text:span text:style-name="T6">Я понимаю, что хирургия – это не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%. </text:span> </text:p>
      <text:p text:style-name="P11"><text:soft-page-break/><text:span text:style-name="T6">Я даю свое согласие на фотографирование До и После проведения операции хирургической коррекции формы носа и перегородки носа (</text:span><text:span text:style-name="T8">септопластики </text:span><text:span text:style-name="T6">). При этом фотографии остаются собственностью Клиники и лечащего врача и используются внутри клиники для контроля и оценки результатов проведенной операции, научной работы, а так же в рекламных целях в печатных изданиях и сети Интернет.</text:span> </text:p>
      <text:p text:style-name="P8"><text:span text:style-name="T6">Я также ознакомлен(а) с планом предлагаемого мне поэтапного медикаментозного лечения и действием данных лекарственных препаратов, с возможным изменением медикаментозной терапии в случае непереносимости мною тех или иных лекарственных препаратов, изменением состояния моего здоровья, требующего изменения тактики лечения, а также применением других лекарственных препаратов и других методов лечения, которые могут быть назначены врачами-консультантами.</text:span> </text:p>
      <text:p text:style-name="P8"><text:span text:style-name="T6">Мне подробно разъяснены моим лечащим врачом особенности течения реабилитационного периода после </text:span><text:span text:style-name="T8">септопластики</text:span><text:span text:style-name="T6">. Я знаю, что период восстановления и формирования носа после операции длиться 12-18 месяцев. Я предупреждена, что в этот период нельзя выполнять никаких повторных коррегирующих хирургических вмешательств в области носа, поскольку это может усугубить состояние тканей в зоне операции и удлинить восстановительный период. Я обязуюсь в течение 12 месяцев после операции наблюдаться и, в случае необходимости, проходить восстановительное лечение только у моего лечащего врача. Я предупреждена, что в случае несоблюдения этих условий клиника не несет ответственности за результат лечения.</text:span> </text:p>
      <text:p text:style-name="P9"><text:span text:style-name="T6">Я заявляю, что изложил(а) врачу все известные мне данные о состоянии своего здоровья, наследственных, психических, венерических и других заболеваниях в моей семье.</text:span> </text:p>
      <text:p text:style-name="P9"><text:span text:style-name="T6">Мое решение является свободным и добровольным</text:span> <text:span text:style-name="T6">и представляет собой информированное согласие</text:span> <text:span text:style-name="T6">на проведение операции хирургической коррекции формы носа и искривления перегородки носа (</text:span><text:span text:style-name="T8">септопластики</text:span><text:span text:style-name="T6">)</text:span> </text:p>
      <text:p text:style-name="P9"> </text:p>
      <text:p text:style-name="P9"/>
      <text:p text:style-name="P10"><text:span text:style-name="T6">Я ознакомлен(а) с планом хирургического лечения, расположением рубцов, особенностями восстановительного периода, возможными осложнениями полностью осознаю содержание и назначение данного документа, даю своё согласие на операцию и обязуюсь выполнять все рекомендации врача. </text:span> </text:p>
      <text:p text:style-name="P10"/>
      <text:p text:style-name="P10"/>
      <text:p text:style-name="P3"> </text:p>
      <text:p text:style-name="P3"><text:span text:style-name="T6"><text:s text:c="6"/>Дата: « _____»   _________________ 2020 г.     </text:span> </text:p>
      <text:p text:style-name="P3"/>
      <text:p text:style-name="P3"> </text:p>
      <text:p text:style-name="P3"><text:span text:style-name="T6"><text:s text:c="6"/>Подпись врача   _______________ <text:s/>         <text:s text:c="6"/>Подпись пациента   ___________________</text:span> </text:p>
      <text:p text:style-name="P3"> </text:p>
      <text:p text:style-name="P3"> 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7-01T13:09:14.89</meta:creation-date>
    <dc:date>2020-07-07T14:08:00.40</dc:date>
    <dc:creator>1 1</dc:creator>
    <meta:editing-duration>PT2H3M13S</meta:editing-duration>
    <meta:editing-cycles>5</meta:editing-cycles>
    <meta:generator>OpenOffice/4.1.6$Win32 OpenOffice.org_project/416m1$Build-9790</meta:generator>
    <meta:printed-by>1 1</meta:printed-by>
    <meta:print-date>2020-07-02T10:02:31</meta:print-date>
    <meta:document-statistic meta:table-count="0" meta:image-count="0" meta:object-count="0" meta:page-count="5" meta:paragraph-count="88" meta:word-count="1914" meta:character-count="15126"/>
  </office:meta>
</office:document-meta>
</file>