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3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5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6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0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1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ООО «КЛИНИКА АМИРХАНОВА»</text:span></text:p>
      <text:p text:style-name="P7"><text:span text:style-name="T2">Республика Дагестан</text:span></text:p>
      <text:p text:style-name="P8">г. Махачкала, ул. Циалковского 12 В</text:p>
      <text:p text:style-name="P2">тел: 77-70-07, <text:s/>8 (965) 488-77-00.</text:p>
      <text:p text:style-name="P1"/>
      <text:p text:style-name="P1"><text:bookmark-start text:name="bookmark0"/>СОГЛАСИЕ ИНФОРМИРОВАННОЙ ПАЦИЕНТКИ<text:bookmark-end text:name="bookmark0"/></text:p>
      <text:p text:style-name="P1"><text:bookmark-start text:name="bookmark01"/>НА ОПЕРАЦИЮ ПОДТЯЖКИ МОЛОЧНЫХ ЖЕЛЕЗ<text:bookmark-end text:name="bookmark01"/></text:p>
      <text:p text:style-name="P1"/>
      <text:list xml:id="list8635375477459899737" text:style-name="RTF_5f_Num_20_2">
        <text:list-item>
          <text:p text:style-name="P9"><text:bookmark text:name="bookmark4"/><text:s text:c="5"/>Я, _______________________________ , уполномочиваю доктора _________________________________________</text:p>
        </text:list-item>
      </text:list>
      <text:p text:style-name="P3">(далее Врача) и его ассистентов выполнить мне операцию подтяжки молочных желез.</text:p>
      <text:list xml:id="list28531786" text:continue-numbering="true" text:style-name="RTF_5f_Num_20_2">
        <text:list-item>
          <text:p text:style-name="P9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а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3"><text:s text:c="8"/><text:bookmark-start text:name="bookmark6"/>а<text:bookmark-end text:name="bookmark6"/>) <text:s text:c="4"/>После операции на коже останутся постоянные рубцы. Их качество не может быть в полной мере предсказано до операции, т.к. процессы формирования рубцов имеют индивидуальный характер.</text:p>
      <text:p text:style-name="P3"><text:s text:c="8"/><text:bookmark-start text:name="bookmark7"/>б<text:bookmark-end text:name="bookmark7"/>)<text:tab/>У абсолютного большинства женщин имеются различия в положении молочных желез, их объеме, диаметре и форме ареол и сосков. К тому же контуры груди зависят от формы и размеров грудной клетки, тканевых характеристик и пр. Поэтому операция не может привести к созданию полностью симметричных молочных желез идеальной формы.</text:p>
      <text:p text:style-name="P3"><text:s text:c="8"/><text:bookmark-start text:name="bookmark8"/>в<text:bookmark-end text:name="bookmark8"/>)<text:tab/>Сразу после операции различия в форме молочных желез могут быть значительными и постепенно уменьшаются. Важно отметить, что проходит несколько месяцев до того момента, когда после операции грудь примет окончательную форму.</text:p>
      <text:p text:style-name="P3"><text:s text:c="8"/><text:bookmark-start text:name="bookmark9"/>г<text:bookmark-end text:name="bookmark9"/>)<text:tab/>В некоторых случаях операция подтяжки молочных желез может снизить функцию грудного кормления.</text:p>
      <text:p text:style-name="P3"><text:s text:c="8"/><text:bookmark-start text:name="bookmark10"/>д<text:bookmark-end text:name="bookmark10"/>)<text:tab/>Чувствительность сосков, ареол и молочных желез, как правило, снижается с последующим медленным улучшением. В некоторых случаях она утрачивается полностью.</text:p>
      <text:p text:style-name="P3"><text:s text:c="8"/><text:bookmark-start text:name="bookmark11"/>е<text:bookmark-end text:name="bookmark11"/>)<text:tab/>Медицинской наукой установлено, что данная операция не оказывает влияния на частоту возникновения рака молочной железы.</text:p>
      <text:p text:style-name="P3"><text:s text:c="8"/><text:bookmark-start text:name="bookmark12"/>ж<text:bookmark-end text:name="bookmark12"/>)<text:tab/>Отек и кровоизлияния в ткани могут сохраняться в области операции в течение нескольких недель. Грудь принимает окончательную форму через несколько месяцев после операции.</text:p>
      <text:list xml:id="list28539996" text:continue-numbering="true" text:style-name="RTF_5f_Num_20_2">
        <text:list-item>
          <text:p text:style-name="P9"><text:bookmark text:name="bookmark13"/><text:s text:c="5"/>После операции возможно развитие любых общехирургических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  </text:list-item>
      </text:list>
      <text:p text:style-name="P3"><text:s text:c="8"/>а) <text:s text:c="4"/>В редких случаях после операции кровоснабжение одного или двух сосков и ареол может стать недостаточным, что может привести к частичному или полному некрозу (омертвению) участков ареолы. Вероятность этого возрастает при значительном исходном объеме молочных желез и их выраженном опущении. Это осложнение может потребовать проведения дополнительных операций.</text:p>
      <text:p text:style-name="P3"><text:s text:c="8"/><text:bookmark-start text:name="bookmark02"/>б<text:bookmark-end text:name="bookmark02"/>)<text:tab/>Кожная чувствительность сосков и ареол может нарушиться полностью или частично, и это нарушение может стать постоянным.</text:p>
      <text:p text:style-name="P3"><text:s text:c="8"/><text:bookmark-start text:name="bookmark1"/>в<text:bookmark-end text:name="bookmark1"/>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3"><text:s text:c="8"/><text:bookmark-start text:name="bookmark2"/>г<text:bookmark-end text:name="bookmark2"/>)<text:tab/>В редких случаях возможно развитие воспаления (и нагноения) вокруг глубоких нерассасывающихся швов. Это может произойти через несколько месяцев после операции и позже и потребовать удаления нитей.</text:p>
      <text:list xml:id="list6915589587631015346" text:style-name="RTF_5f_Num_20_3">
        <text:list-item>
          <text:p text:style-name="P10"><text:bookmark text:name="bookmark3"/><text:s text:c="5"/>Я понимаю, что две половины человеческого тела всегда имеют некоторые различия в форме и размерах и эти различия сохраняются после операции.</text:p>
        </text:list-item>
        <text:list-item>
          <text:p text:style-name="P10"><text:bookmark text:name="bookmark41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10"><text:bookmark text:name="bookmark51"/><text:s text:c="5"/>Мне неизвестно о моей повышенной чувствительности к медикаментам, кроме</text:p>
        </text:list-item>
        <text:list-item>
          <text:p text:style-name="P11"><text:bookmark text:name="bookmark61"/><text:s text:c="5"/>Я удостоверяю, что я ознакомилась с приведенной выше информацией, что полученные мной объяснения меня полностью удовлетворяют и что я полностью понимаю назначение данного документа и подтверждаю свое согласие на операцию.</text:p>
        </text:list-item>
        <text:list-item>
          <text:p text:style-name="P10"><text:bookmark text:name="bookmark71"/><text:s text:c="5"/>Данный документ является неотъемлемой частью договора на лечение Пациентки и составлен в двух экземплярах. Один экземпляр хранится у Пациентки, а другой — в клинике.</text:p>
        </text:list-item>
      </text:list>
      <text:p text:style-name="P3"/>
      <text:p text:style-name="P5"/>
      <text:p text:style-name="P6">Пациент(ка):<text:tab/>_____________________________</text:p>
      <text:p text:style-name="P4"/>
      <text:p text:style-name="P4">Дата:<text:tab/>____________________________________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4">
        <style:list-level-properties/>
      </text:list-level-style-number>
      <text:list-level-style-number text:level="2" text:style-name="RTF_5f_Num_20_3_20_2" style:num-suffix="." style:num-format="1" text:start-value="4">
        <style:list-level-properties/>
      </text:list-level-style-number>
      <text:list-level-style-number text:level="3" text:style-name="RTF_5f_Num_20_3_20_3" style:num-suffix="." style:num-format="1" text:start-value="4">
        <style:list-level-properties/>
      </text:list-level-style-number>
      <text:list-level-style-number text:level="4" text:style-name="RTF_5f_Num_20_3_20_4" style:num-suffix="." style:num-format="1" text:start-value="4">
        <style:list-level-properties/>
      </text:list-level-style-number>
      <text:list-level-style-number text:level="5" text:style-name="RTF_5f_Num_20_3_20_5" style:num-suffix="." style:num-format="1" text:start-value="4">
        <style:list-level-properties/>
      </text:list-level-style-number>
      <text:list-level-style-number text:level="6" text:style-name="RTF_5f_Num_20_3_20_6" style:num-suffix="." style:num-format="1" text:start-value="4">
        <style:list-level-properties/>
      </text:list-level-style-number>
      <text:list-level-style-number text:level="7" text:style-name="RTF_5f_Num_20_3_20_7" style:num-suffix="." style:num-format="1" text:start-value="4">
        <style:list-level-properties/>
      </text:list-level-style-number>
      <text:list-level-style-number text:level="8" text:style-name="RTF_5f_Num_20_3_20_8" style:num-suffix="." style:num-format="1" text:start-value="4">
        <style:list-level-properties/>
      </text:list-level-style-number>
      <text:list-level-style-number text:level="9" text:style-name="RTF_5f_Num_20_3_20_9" style:num-suffix="." style:num-format="1" text:start-value="4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40:17.84</meta:creation-date>
    <dc:date>2020-06-20T08:32:56.63</dc:date>
    <dc:creator>1 1</dc:creator>
    <meta:editing-duration>PT9M30S</meta:editing-duration>
    <meta:editing-cycles>5</meta:editing-cycles>
    <meta:generator>OpenOffice/4.1.6$Win32 OpenOffice.org_project/416m1$Build-9790</meta:generator>
    <meta:document-statistic meta:table-count="0" meta:image-count="0" meta:object-count="0" meta:page-count="1" meta:paragraph-count="28" meta:word-count="534" meta:character-count="4114"/>
  </office:meta>
</office:document-meta>
</file>