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3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4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5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6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7" style:family="paragraph" style:parent-style-name="Text_20_body">
      <style:paragraph-properties fo:margin-left="0cm" fo:margin-right="0cm" fo:margin-top="0cm" fo:margin-bottom="0cm" fo:text-align="center" style:justify-single-word="false" fo:text-indent="0cm" style:auto-text-indent="false" fo:padding="0cm" fo:border="non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8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fo:text-indent="0cm" style:auto-text-indent="false" fo:padding="0cm" fo:border="none"/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1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2" style:family="paragraph" style:parent-style-name="Standard" style:list-style-name="RTF_5f_Num_20_4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3" style:family="paragraph" style:parent-style-name="Standard" style:list-style-name="RTF_5f_Num_20_5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4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5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16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17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18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19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0" style:family="paragraph" style:parent-style-name="Standard">
      <style:text-properties fo:font-size="12pt" style:font-size-asian="12pt" style:font-size-complex="12pt"/>
    </style:style>
    <style:style style:name="P21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padding="0.074cm" fo:border-left="none" fo:border-right="none" fo:border-top="none" fo:border-bottom="0.035cm solid #000000" style:text-autospace="none" style:vertical-align="auto" style:join-border="false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3pt" fo:font-weight="normal" style:font-size-asian="13pt" style:font-weight-asian="normal" style:font-size-complex="13pt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/>ООО «КЛИНИКА АМИРХАНОВА»</text:p>
      <text:p text:style-name="P20"><text:span text:style-name="T3"><text:s/></text:span><text:span text:style-name="T5"><text:s/>Республика Дагестан</text:span></text:p>
      <text:p text:style-name="P21"><text:s text:c="2"/>г. Махачкала, ул. Циолковского 12 В</text:p>
      <text:p text:style-name="P8"><text:s text:c="2"/>тел: <text:span text:style-name="T3">77-70-07, <text:s/>8 (965) 488-77-00.</text:span></text:p>
      <text:p text:style-name="P7"/>
      <text:p text:style-name="P2"/>
      <text:p text:style-name="P1"/>
      <text:p text:style-name="P1"><text:bookmark-start text:name="bookmark0"/>СОГЛАСИЕ ИНФОРМИРОВАННОГО ПАЦИЕНТА<text:bookmark-end text:name="bookmark0"/></text:p>
      <text:p text:style-name="P1"><text:bookmark-start text:name="bookmark01"/>НА ОПЕРАЦИЮ ПОДТЯЖКИ КОЖИ ЩЕК И ШЕИ<text:bookmark-end text:name="bookmark01"/></text:p>
      <text:p text:style-name="P1"/>
      <text:p text:style-name="P1"/>
      <text:list xml:id="list5664188707568107432" text:style-name="RTF_5f_Num_20_2">
        <text:list-item>
          <text:p text:style-name="P10"><text:bookmark text:name="bookmark4"/><text:s text:c="5"/>Я, _____________________________________ , уполномочиваю врача _____________________________________</text:p>
        </text:list-item>
      </text:list>
      <text:p text:style-name="P3">(далее — Врача) и его ассистентов выполнить мне операцию подтяжки кожи щек и шеи.</text:p>
      <text:list xml:id="list33572121" text:continue-numbering="true" text:style-name="RTF_5f_Num_20_2">
        <text:list-item>
          <text:p text:style-name="P16"><text:bookmark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(а)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p text:style-name="P3"><text:s text:c="9"/><text:bookmark-start text:name="bookmark6"/>а<text:bookmark-end text:name="bookmark6"/>) <text:s text:c="4"/>В результате операции на коже остаются рубцы, которые малозаметны кпереди от ушной раковины и всегда более выражены за ушной раковиной. У некоторых пациентов (со склонностью к более грубому рубцеванию) возможно образование более выраженных рубцов, что может потребовать коррекции рубцов путем операции. Крайне редко общая реакция организма на травму может быть усилена в такой степени, что любые рубцы формируются усиленными. Со временем их характер улучшается. Точно предсказать данную ситуацию современными методами медицины невозможно.</text:p>
      <text:p text:style-name="P3"><text:s text:c="9"/><text:bookmark-start text:name="bookmark7"/>б<text:bookmark-end text:name="bookmark7"/>) <text:s text:c="4"/>Отек тканей, изменения цвета кожи (синяки) и подкожные уплотнения в некоторых зонах могут сохраняться в течение нескольких недель; тянущие ощущения на боковых поверхностях шеи могут сохраняться в течение нескольких месяцев.</text:p>
      <text:p text:style-name="P3"><text:s text:c="9"/><text:bookmark-start text:name="bookmark8"/>в<text:bookmark-end text:name="bookmark8"/>) <text:s text:c="4"/>В очень редких случаях возможны повышенная чувствительность послеоперационных рубцов и появление зуда. В этом случае рубцы имеют более яркую окраску. Причиной этого является чрезмерная чувствительность нервных окончаний и всей нервной системы в целом, что может потребовать продолжительного общего лечения пациента. Описано возникновение этого состояния через несколько лет после операции, что может быть связано с возрастной гормональной перестройкой организма пациента.</text:p>
      <text:p text:style-name="P3"><text:s text:c="9"/><text:bookmark-start text:name="bookmark02"/>г<text:bookmark-end text:name="bookmark02"/>) <text:s text:c="4"/>Чувствительность кожи на участках ее отслойки (в области щек и на боковой поверхности шеи) всегда снижается, а в последующем постепенно улучшается.</text:p>
      <text:p text:style-name="P3"><text:s text:c="9"/><text:bookmark-start text:name="bookmark1"/>д<text:bookmark-end text:name="bookmark1"/>) <text:s text:c="4"/>При значительном расслаблении кожи шеи и подбородочной области полное устранение отвисания тканей в результате одной операции иногда невозможно. В этом случае несмотря на значительное улучшение контуров шеи в подбородочной области кожные складки могут вновь образоваться уже в ранние сроки после операции (в течение первых 6 мес.). Для улучшения данной ситуации может потребоваться повторная операция.</text:p>
      <text:p text:style-name="P3"><text:s text:c="9"/><text:bookmark-start text:name="bookmark2"/>е<text:bookmark-end text:name="bookmark2"/>) <text:s text:c="4"/>Значительный избыток кожи шеи часто не может быть удален без образования возвышений и даже складок в задней (заушной) части рубца. При этом заушная линия роста волос может изменить свою форму.</text:p>
      <text:list xml:id="list697999333448023688" text:style-name="RTF_5f_Num_20_3">
        <text:list-item>
          <text:p text:style-name="P17"><text:bookmark text:name="bookmark3"/><text:s text:c="5"/>После операции возможно развитие любых общехирургических, в том числе опасных для жизни, осложнений (нагноение раны, кровотечение, тромбофлебит, тромбоэмболия легочной артерии и др.), а также следующих осложнений, характерных для данной операции.</text:p>
        </text:list-item>
      </text:list>
      <text:p text:style-name="P3"><text:s text:c="9"/><text:bookmark-start text:name="bookmark41"/>а<text:bookmark-end text:name="bookmark41"/>) <text:s text:c="4"/>После отслойки и подтяжки покровных тканей под ними могут скапливаться кровь и тканевая жидкость, которые в редких случаях требуют удаления путем повторной операции. Вероятность этого повышается у пациентов с высоким и нестабильным давлением крови, а также у курильщиков.</text:p>
      <text:p text:style-name="P3"><text:s text:c="9"/><text:bookmark-start text:name="bookmark51"/>б<text:bookmark-end text:name="bookmark51"/>) <text:s text:c="4"/>В редких случаях в результате подтяжки кожи может нарушиться ее питание, что может привести к гибели участков кожи и к замедленному заживлению раны с образованием дополнительных рубцов. Вероятность этого повышается у курильщиков.</text:p>
      <text:p text:style-name="P3"><text:s text:c="9"/><text:bookmark-start text:name="bookmark61"/>в<text:bookmark-end text:name="bookmark61"/>) <text:s text:c="4"/>В некоторых случаях могут возникнуть временные или стойкие нарушения функции мимических мышц из-за натяжения (повреждения) веточек лицевого нерва.</text:p>
      <text:p text:style-name="P3"><text:s text:c="9"/><text:bookmark-start text:name="bookmark71"/>г<text:bookmark-end text:name="bookmark71"/>) <text:s text:c="4"/>В некоторых случаях возможно выпадение волос вблизи шва на висках. При склонности пациента к выпадению волос этот процесс может усилиться после операции. Это может потребовать проведения курса лечения по укреплению волос.</text:p>
      <text:p text:style-name="P3"><text:s text:c="9"/><text:bookmark-start text:name="bookmark81"/>д<text:bookmark-end text:name="bookmark81"/>) <text:s text:c="4"/>В первые недели после операции возможно появление на поверхности швов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<text:p text:style-name="P3"><text:s text:c="9"/>г) <text:s text:c="4"/>В редких случаях возможно развитие воспаления (и нагноения) вокруг глубоких (нерассасывающихся) швов. Это может произойти через несколько месяцев после операции и позже и потребовать удаления нитей.</text:p>
      <text:list xml:id="list33573636" text:continue-numbering="true" text:style-name="RTF_5f_Num_20_3">
        <text:list-item>
          <text:p text:style-name="P11"><text:bookmark text:name="bookmark9"/><text:s text:c="5"/>Подтяжка (лифтинг) мягких тканей лица — это высокоэффективная операция, которая дает многолетний результат. Однако результаты операции могут значительно ухудшиться (и даже в относительно короткие сроки) при <text:soft-page-break/>уменьшении веса тела и его значительных колебаниях.</text:p>
          <text:p text:style-name="P11"/>
        </text:list-item>
        <text:list-item>
          <text:p text:style-name="P11"><text:bookmark text:name="bookmark10"/><text:s text:c="5"/>Неотъемлемым свойством живых тканей является их способность к растяжению. Этот процесс более активен в первые 3 мес. после операции и всегда происходит в области наложенных хирургом швов, которые удерживают ткани в положении подтяжки. В результате растяжения тканей они всегда совершают некоторое обратное движение, что уменьшает эффект подтяжки. Выраженность этого снижается: <text:s text:c="104"/></text:p>
        </text:list-item>
      </text:list>
      <text:list xml:id="list4802936054778587386" text:style-name="RTF_5f_Num_20_4">
        <text:list-item>
          <text:p text:style-name="P12"><text:s text:c="6"/>при выполнении хирургом наиболее радикальных вариантов операций;</text:p>
        </text:list-item>
        <text:list-item>
          <text:p text:style-name="P12"><text:bookmark text:name="bookmark12"/><text:s text:c="6"/>у пациентов с определенными характеристиками тканей (толщина кожи, выраженность и растяжимость подкожного жирового слоя);</text:p>
        </text:list-item>
        <text:list-item>
          <text:p text:style-name="P12"><text:bookmark text:name="bookmark13"/><text:s text:c="6"/>при более низкой активности и силе мимических и жевательных мышц.</text:p>
        </text:list-item>
      </text:list>
      <text:list xml:id="list33555454" text:continue-list="list33573636" text:style-name="RTF_5f_Num_20_3">
        <text:list-item>
          <text:p text:style-name="P11"><text:bookmark text:name="bookmark14"/><text:s text:c="5"/>Подтяжка (лифтинг) мягких тканей лица эффективно устраняет значительные смещения мягких тканей, возникшие под влиянием силы тяжести и уменьшения эластичности кожи. Однако эти операции способны оказать лишь умеренное влияние на некоторые микроморщины (например, в области наружных углов глаз, щек), не оказывают влияния на микроморщины губ. Максимальное воздействие на морщины кожи лица оказывает операция лазерной шлифовки, которая может быть проведена одновременно с операцией лифтинга.</text:p>
        </text:list-item>
        <text:list-item>
          <text:p text:style-name="P11"><text:bookmark text:name="bookmark15"/><text:s text:c="5"/>При одновременной подтяжке тканей щек и височных зон (многоэтажный лифтинг) линия роста волос (в зоне виска) также смещается вверх.</text:p>
        </text:list-item>
        <text:list-item>
          <text:p text:style-name="P11"><text:bookmark text:name="bookmark16"/><text:s text:c="5"/>Я понимаю, что две половины человеческого лица всегда имеют различия в форме и размерах и эти различия сохраняются после операции.</text:p>
        </text:list-item>
        <text:list-item>
          <text:p text:style-name="P11"><text:bookmark text:name="bookmark17"/><text:s text:c="5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</text:list-item>
        <text:list-item>
          <text:p text:style-name="P11"><text:bookmark text:name="bookmark18"/><text:s text:c="3"/>Мне неизвестно о моей повышенной чувствительности к медикаментам, кроме </text:p>
          <text:p text:style-name="P11"/>
          <text:p text:style-name="P11"><text:s text:c="10"/>_____________________________________________________________________________________________</text:p>
        </text:list-item>
      </text:list>
      <text:p text:style-name="P3"/>
      <text:p text:style-name="P3"><text:s text:c="9"/>_____________________________________________________________________________________________</text:p>
      <text:p text:style-name="P3"/>
      <text:list xml:id="list33554400" text:continue-numbering="true" text:style-name="RTF_5f_Num_20_3">
        <text:list-item>
          <text:p text:style-name="P15"><text:bookmark text:name="bookmark03"/><text:s text:c="3"/>Я удостоверяю, что я ознакомилась (ознакомился) с приведенной выше информацией, что полученные мной объяснения меня полностью удовлетворяют, что я полностью понимаю назначение данного документа и подтверждаю свое согласие на операцию.</text:p>
        </text:list-item>
      </text:list>
      <text:list xml:id="list49202660028917680" text:style-name="RTF_5f_Num_20_5">
        <text:list-item>
          <text:p text:style-name="P13"><text:bookmark text:name="bookmark11"/><text:s text:c="3"/>Данный документ является неотъемлемой частью договора на лечение Пациентки (Пациента) и составлен в двух экземплярах. Один экземпляр хранится у Пациентки (Пациента), а другой — в клинике.</text:p>
        </text:list-item>
      </text:list>
      <text:p text:style-name="P5"/>
      <text:p text:style-name="P6"/>
      <text:p text:style-name="P6"/>
      <text:p text:style-name="P6"/>
      <text:p text:style-name="P6">Пациент(ка):<text:tab/>_____________________________</text:p>
      <text:p text:style-name="P4"/>
      <text:p text:style-name="P4">Дата:<text:tab/>____________________________________</text:p>
      <text:p text:style-name="P4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1" style:display-name="RTF_Num 4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2" style:display-name="RTF_Num 4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3" style:display-name="RTF_Num 4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4" style:display-name="RTF_Num 4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5" style:display-name="RTF_Num 4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6" style:display-name="RTF_Num 4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7" style:display-name="RTF_Num 4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8" style:display-name="RTF_Num 4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4_20_9" style:display-name="RTF_Num 4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1" style:display-name="RTF_Num 5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2" style:display-name="RTF_Num 5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3" style:display-name="RTF_Num 5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4" style:display-name="RTF_Num 5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5" style:display-name="RTF_Num 5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6" style:display-name="RTF_Num 5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7" style:display-name="RTF_Num 5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8" style:display-name="RTF_Num 5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5_20_9" style:display-name="RTF_Num 5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3">
        <style:list-level-properties/>
      </text:list-level-style-number>
      <text:list-level-style-number text:level="2" text:style-name="RTF_5f_Num_20_3_20_2" style:num-suffix="." style:num-format="1" text:start-value="3">
        <style:list-level-properties/>
      </text:list-level-style-number>
      <text:list-level-style-number text:level="3" text:style-name="RTF_5f_Num_20_3_20_3" style:num-suffix="." style:num-format="1" text:start-value="3">
        <style:list-level-properties/>
      </text:list-level-style-number>
      <text:list-level-style-number text:level="4" text:style-name="RTF_5f_Num_20_3_20_4" style:num-suffix="." style:num-format="1" text:start-value="3">
        <style:list-level-properties/>
      </text:list-level-style-number>
      <text:list-level-style-number text:level="5" text:style-name="RTF_5f_Num_20_3_20_5" style:num-suffix="." style:num-format="1" text:start-value="3">
        <style:list-level-properties/>
      </text:list-level-style-number>
      <text:list-level-style-number text:level="6" text:style-name="RTF_5f_Num_20_3_20_6" style:num-suffix="." style:num-format="1" text:start-value="3">
        <style:list-level-properties/>
      </text:list-level-style-number>
      <text:list-level-style-number text:level="7" text:style-name="RTF_5f_Num_20_3_20_7" style:num-suffix="." style:num-format="1" text:start-value="3">
        <style:list-level-properties/>
      </text:list-level-style-number>
      <text:list-level-style-number text:level="8" text:style-name="RTF_5f_Num_20_3_20_8" style:num-suffix="." style:num-format="1" text:start-value="3">
        <style:list-level-properties/>
      </text:list-level-style-number>
      <text:list-level-style-number text:level="9" text:style-name="RTF_5f_Num_20_3_20_9" style:num-suffix="." style:num-format="1" text:start-value="3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bullet text:level="1" text:style-name="RTF_5f_Num_20_4_20_1" style:num-suffix="." text:bullet-char="•">
        <style:list-level-properties/>
        <style:text-properties style:font-name="Calibri"/>
      </text:list-level-style-bullet>
      <text:list-level-style-bullet text:level="2" text:style-name="RTF_5f_Num_20_4_20_2" style:num-suffix="." text:bullet-char="•">
        <style:list-level-properties/>
        <style:text-properties style:font-name="Calibri"/>
      </text:list-level-style-bullet>
      <text:list-level-style-bullet text:level="3" text:style-name="RTF_5f_Num_20_4_20_3" style:num-suffix="." text:bullet-char="•">
        <style:list-level-properties/>
        <style:text-properties style:font-name="Calibri"/>
      </text:list-level-style-bullet>
      <text:list-level-style-bullet text:level="4" text:style-name="RTF_5f_Num_20_4_20_4" style:num-suffix="." text:bullet-char="•">
        <style:list-level-properties/>
        <style:text-properties style:font-name="Calibri"/>
      </text:list-level-style-bullet>
      <text:list-level-style-bullet text:level="5" text:style-name="RTF_5f_Num_20_4_20_5" style:num-suffix="." text:bullet-char="•">
        <style:list-level-properties/>
        <style:text-properties style:font-name="Calibri"/>
      </text:list-level-style-bullet>
      <text:list-level-style-bullet text:level="6" text:style-name="RTF_5f_Num_20_4_20_6" style:num-suffix="." text:bullet-char="•">
        <style:list-level-properties/>
        <style:text-properties style:font-name="Calibri"/>
      </text:list-level-style-bullet>
      <text:list-level-style-bullet text:level="7" text:style-name="RTF_5f_Num_20_4_20_7" style:num-suffix="." text:bullet-char="•">
        <style:list-level-properties/>
        <style:text-properties style:font-name="Calibri"/>
      </text:list-level-style-bullet>
      <text:list-level-style-bullet text:level="8" text:style-name="RTF_5f_Num_20_4_20_8" style:num-suffix="." text:bullet-char="•">
        <style:list-level-properties/>
        <style:text-properties style:font-name="Calibri"/>
      </text:list-level-style-bullet>
      <text:list-level-style-bullet text:level="9" text:style-name="RTF_5f_Num_20_4_20_9" style:num-suffix="." text:bullet-char="•">
        <style:list-level-properties/>
        <style:text-properties style:font-name="Calibri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text:style-name="RTF_5f_Num_20_5_20_1" style:num-suffix="." style:num-format="1" text:start-value="11">
        <style:list-level-properties/>
      </text:list-level-style-number>
      <text:list-level-style-number text:level="2" text:style-name="RTF_5f_Num_20_5_20_2" style:num-suffix="." style:num-format="1" text:start-value="11">
        <style:list-level-properties/>
      </text:list-level-style-number>
      <text:list-level-style-number text:level="3" text:style-name="RTF_5f_Num_20_5_20_3" style:num-suffix="." style:num-format="1" text:start-value="11">
        <style:list-level-properties/>
      </text:list-level-style-number>
      <text:list-level-style-number text:level="4" text:style-name="RTF_5f_Num_20_5_20_4" style:num-suffix="." style:num-format="1" text:start-value="11">
        <style:list-level-properties/>
      </text:list-level-style-number>
      <text:list-level-style-number text:level="5" text:style-name="RTF_5f_Num_20_5_20_5" style:num-suffix="." style:num-format="1" text:start-value="11">
        <style:list-level-properties/>
      </text:list-level-style-number>
      <text:list-level-style-number text:level="6" text:style-name="RTF_5f_Num_20_5_20_6" style:num-suffix="." style:num-format="1" text:start-value="11">
        <style:list-level-properties/>
      </text:list-level-style-number>
      <text:list-level-style-number text:level="7" text:style-name="RTF_5f_Num_20_5_20_7" style:num-suffix="." style:num-format="1" text:start-value="11">
        <style:list-level-properties/>
      </text:list-level-style-number>
      <text:list-level-style-number text:level="8" text:style-name="RTF_5f_Num_20_5_20_8" style:num-suffix="." style:num-format="1" text:start-value="11">
        <style:list-level-properties/>
      </text:list-level-style-number>
      <text:list-level-style-number text:level="9" text:style-name="RTF_5f_Num_20_5_20_9" style:num-suffix="." style:num-format="1" text:start-value="1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19:58:04.33</meta:creation-date>
    <dc:date>2020-06-19T13:34:22.26</dc:date>
    <dc:creator>1 1</dc:creator>
    <meta:editing-duration>PT17M45S</meta:editing-duration>
    <meta:editing-cycles>4</meta:editing-cycles>
    <meta:generator>OpenOffice/4.1.6$Win32 OpenOffice.org_project/416m1$Build-9790</meta:generator>
    <meta:printed-by>1 1</meta:printed-by>
    <meta:print-date>2020-02-18T20:13:46.64</meta:print-date>
    <meta:document-statistic meta:table-count="0" meta:image-count="0" meta:object-count="0" meta:page-count="2" meta:paragraph-count="38" meta:word-count="903" meta:character-count="7210"/>
  </office:meta>
</office:document-meta>
</file>