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fo:font-weight="bold" style:font-weight-asian="bold" style:font-weight-complex="bold"/>
    </style:style>
    <style:style style:name="T3" style:parent-style-name="Основнойшрифтабзаца" style:family="text">
      <style:text-properties fo:font-weight="bold" style:font-weight-asian="bold" style:font-weight-complex="bold"/>
    </style:style>
    <style:style style:name="P4" style:parent-style-name="Standard" style:family="paragraph">
      <style:paragraph-properties style:text-autospace="none" style:vertical-align="auto"/>
      <style:text-properties style:font-name="Cambria" style:font-name-asian="Cambria" style:font-name-complex="Cambria" fo:color="#000000" style:language-asian="ru" style:country-asian="RU"/>
    </style:style>
    <style:style style:name="P5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6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7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8" style:parent-style-name="Standard" style:family="paragraph">
      <style:paragraph-properties style:text-autospace="none" fo:text-align="center" style:vertical-align="auto"/>
      <style:text-properties style:font-name="Cambria" style:font-name-asian="Cambria" style:font-name-complex="Cambria" fo:color="#000000" style:language-asian="ru" style:country-asian="RU"/>
    </style:style>
    <style:style style:name="P9" style:parent-style-name="Standard" style:family="paragraph">
      <style:paragraph-properties style:text-autospace="none" style:vertical-align="auto"/>
      <style:text-properties style:font-name="Cambria" style:font-name-asian="Cambria" style:font-name-complex="Cambria" fo:color="#000000" style:language-asian="ru" style:country-asian="RU"/>
    </style:style>
    <style:style style:name="P10" style:parent-style-name="Standard" style:family="paragraph">
      <style:paragraph-properties style:text-autospace="none" style:vertical-align="auto"/>
      <style:text-properties style:font-name="Cambria" style:font-name-asian="Cambria" style:font-name-complex="Cambria" fo:color="#000000" style:language-asian="ru" style:country-asian="RU"/>
    </style:style>
    <style:style style:name="P11" style:parent-style-name="Standard" style:family="paragraph">
      <style:paragraph-properties style:text-autospace="none" style:vertical-align="auto"/>
      <style:text-properties style:font-name="Cambria" style:font-name-asian="Cambria" style:font-name-complex="Cambria" fo:color="#000000" style:language-asian="ru" style:country-asian="RU"/>
    </style:style>
    <style:style style:name="P12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3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4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5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6" style:parent-style-name="Standard" style:list-style-name="RTF_Num2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7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8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19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0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1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2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3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4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5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6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7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28" style:parent-style-name="Standard" style:list-style-name="RTF_Num3" style:family="paragraph">
      <style:paragraph-properties style:text-autospace="none" style:vertical-align="auto"/>
      <style:text-properties style:font-name="Calibri" style:font-name-asian="Calibri" style:font-name-complex="Calibri" fo:font-weight="bold" style:font-weight-asian="bold" style:font-weight-complex="bold" fo:color="#000000" fo:font-size="9.5pt" style:font-size-asian="9.5pt" style:font-size-complex="9.5pt" style:language-asian="ru" style:country-asian="RU"/>
    </style:style>
    <style:style style:name="P29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0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1" style:parent-style-name="Standard" style:family="paragraph">
      <style:paragraph-properties style:text-autospace="none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  <style:style style:name="P32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font-style="italic" style:font-style-asian="italic" style:font-style-complex="italic" fo:color="#000000" fo:font-size="9.5pt" style:font-size-asian="9.5pt" style:font-size-complex="9.5pt" style:language-asian="ru" style:country-asian="RU"/>
    </style:style>
    <style:style style:name="P33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font-style="italic" style:font-style-asian="italic" style:font-style-complex="italic" fo:color="#000000" fo:font-size="9.5pt" style:font-size-asian="9.5pt" style:font-size-complex="9.5pt" style:language-asian="ru" style:country-asian="RU"/>
    </style:style>
    <style:style style:name="P34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font-style="italic" style:font-style-asian="italic" style:font-style-complex="italic" fo:color="#000000" fo:font-size="9.5pt" style:font-size-asian="9.5pt" style:font-size-complex="9.5pt" style:language-asian="ru" style:country-asian="RU"/>
    </style:style>
    <style:style style:name="P35" style:parent-style-name="Standard" style:family="paragraph">
      <style:paragraph-properties style:text-autospace="none" fo:text-align="end" style:vertical-align="auto"/>
      <style:text-properties style:font-name="Calibri" style:font-name-asian="Calibri" style:font-name-complex="Calibri" fo:color="#000000" fo:font-size="9.5pt" style:font-size-asian="9.5pt" style:font-size-complex="9.5pt" style:language-asian="ru" style:country-asian="RU"/>
    </style:style>
  </office:automatic-styles>
  <office:body>
    <office:text text:use-soft-page-breaks="true">
      <text:p text:style-name="P1"><text:s text:c="2"/><text:span text:style-name="T2"><text:s/>ООО «КЛИНИКА АМИРХАНОВА»</text:span></text:p>
      <text:p text:style-name="Standard"><text:span text:style-name="T3"><text:s text:c="4"/></text:span>Республика Дагестан</text:p>
      <text:p text:style-name="Standard"><text:s text:c="4"/>г. Махачкала, ул. Циолковского 12 В</text:p>
      <text:p text:style-name="P4"><text:s text:c="5"/>тел: 77-70-07, <text:s/>8 (965) 488-77-00.</text:p>
      <text:p text:style-name="P5"/>
      <text:p text:style-name="P6"/>
      <text:p text:style-name="P7"/>
      <text:p text:style-name="P8"><text:bookmark-start text:name="bookmark0"/>СОГЛАСИЕ ИНФОРМИРОВАННОГО ПАЦИЕНТА НА ОПЕРАЦИЮ ИНЪЕКЦИОННОЙ ПЕРЕСАДКИ СОБСТВЕННОЙ ЖИРОВОЙ ТКАНИ<text:bookmark-end text:name="bookmark0"/></text:p>
      <text:p text:style-name="P9"/>
      <text:p text:style-name="P10"/>
      <text:p text:style-name="P11"/>
      <text:p text:style-name="P12"><text:bookmark-start text:name="bookmark3"/><text:bookmark-end text:name="bookmark3"/><text:s text:c="5"/>Я, _________________________________________________________________ , уполномочиваю врача<text:s/></text:p>
      <text:p text:style-name="P13"/>
      <text:p text:style-name="P14">___________________________________________________________________________________________</text:p>
      <text:p text:style-name="P15">(далее Врача) и его ассистентов выполнить мне операцию коррекции контуров<text:s/><text:tab/><text:s/>путем инъекционного введения собст­венной жировой ткани.</text:p>
      <text:list text:style-name="RTF_Num2" text:continue-numbering="true">
        <text:list-item>
          <text:p text:style-name="P16"><text:bookmark-start text:name="bookmark4"/><text:bookmark-end text:name="bookmark4"/><text:s text:c="5"/>Содержание и вероятные результаты операции, возможные опасности и осложнения, а также перспективы использования альтернативных методов лечения мне полностью объяснены Врачом, и я их<text:s/>полностью понял(а). Особенно важными и полностью ясными для меня являются следующие положения об особенностях послеоперационного периода и возможных осложнениях.</text:p>
        </text:list-item>
      </text:list>
      <text:p text:style-name="P17"><text:s text:c="8"/><text:bookmark-start text:name="bookmark5"/>а<text:bookmark-end text:name="bookmark5"/>)<text:tab/>После операции в месте введения жировой ткани развиваются внутритканевые кровоизлияния и отек, которые постепенно проходят в течение нескольких дней. В редких случаях отек может быть более выраженным и продолжительным и сохраняться в течение нескольких недель.</text:p>
      <text:p text:style-name="P18"><text:s text:c="8"/><text:bookmark-start text:name="bookmark6"/>б<text:bookmark-end text:name="bookmark6"/>)<text:tab/>В месте взятия жировой ткани в течение нескольких дней отмечаются отек тканей и внутритканевые кровоизлияния, которые постепенно проходят.</text:p>
      <text:p text:style-name="P19"><text:s text:c="8"/><text:bookmark-start text:name="bookmark7"/>в<text:bookmark-end text:name="bookmark7"/>)<text:tab/>В связи с частичным рассасыванием введенной жировой ткани достигнутый сразу после операции объем постепенно уменьшается на протяжении 3-4 мес. и в последующем остается относительно постоянным. В некоторых случаях отмечается значительное рассасывание введенной жировой ткани, в результате чего достигнутый сразу после операции результат постепенно утрачивается. Степень рассасывания пересаженной жировой ткани предсказать до операции невозможно.</text:p>
      <text:p text:style-name="P20"><text:s text:c="8"/><text:bookmark-start text:name="bookmark8"/>г<text:bookmark-end text:name="bookmark8"/>)<text:tab/>При введении значительных объемов жировой ткани в течение длительного периода (от нескольких месяцев до нескольких лет) в этой зоне могут сохраняться уплотнения тканей.</text:p>
      <text:p text:style-name="P21"><text:s text:c="8"/><text:bookmark-start text:name="bookmark01"/>д<text:bookmark-end text:name="bookmark01"/>)<text:tab/>В месте введения жировой ткани возможно развитие<text:s/>нагноения тканей (в том числе в отдаленные сроки), что может потребовать удаления введенной жировой ткани и проведения корректирующих операций.</text:p>
      <text:p text:style-name="P22"><text:s text:c="8"/><text:bookmark-start text:name="bookmark1"/>е<text:bookmark-end text:name="bookmark1"/>)<text:tab/>При введении больших объемов жировой ткани в отдаленные сроки возможно развитие выраженного рубцового<text:s/>процесса, что может привести к деформации</text:p>
      <text:p text:style-name="P23">и потребовать проведения корректирующих операций.</text:p>
      <text:p text:style-name="P24"><text:s text:c="8"/><text:bookmark-start text:name="bookmark2"/>ж<text:bookmark-end text:name="bookmark2"/>)<text:tab/>После взятия значительных объемов жировой ткани методом липосакции возможно развитие всех осложнений, характерных для выполнения этой операции (см. «Согласие пациента на операцию липосакции»).</text:p>
      <text:list text:style-name="RTF_Num3">
        <text:list-item text:start-value="3">
          <text:p text:style-name="P25"><text:bookmark-start text:name="bookmark31"/><text:bookmark-end text:name="bookmark31"/><text:s text:c="5"/>Я понимаю, что две половины человеческого тела всегда имеют некоторые различия в форме и размерах и эти различия сохраняются после операции.</text:p>
        </text:list-item>
      </text:list>
      <text:list text:style-name="RTF_Num3" text:continue-numbering="true">
        <text:list-item>
          <text:p text:style-name="P26"><text:bookmark-start text:name="bookmark41"/><text:bookmark-end text:name="bookmark41"/><text:s text:c="5"/>Я понимаю, что хирургия — это не точная наука и что даже опытный<text:s/>хирург не может абсолютно точно гарантировать получение желаемого результата. Никто, в том числе Врач, не гарантировал мне этого на 100 %.</text:p>
        </text:list-item>
        <text:list-item>
          <text:p text:style-name="P27"><text:bookmark-start text:name="bookmark51"/><text:bookmark-end text:name="bookmark51"/><text:s text:c="5"/>Мне неизвестно о моей повышенной чувствительности к медикаментам, кроме<text:s/>__________________</text:p>
        </text:list-item>
        <text:list-item>
          <text:p text:style-name="P28"><text:bookmark-start text:name="bookmark61"/><text:bookmark-end text:name="bookmark61"/><text:s text:c="5"/>Я удостоверяю, что я<text:s/>ознакомился (ознакомилась) с приведенной выше информацией, что полученные мной объяснения меня полностью удовлетворяют и что я полностью понимаю назначение данного документа и подтверждаю свое согласие на операцию.</text:p>
        </text:list-item>
      </text:list>
      <text:p text:style-name="P29"><text:bookmark-start text:name="bookmark71"/><text:bookmark-end text:name="bookmark71"/></text:p>
      <text:p text:style-name="P30"/>
      <text:p text:style-name="P31"/>
      <text:p text:style-name="P32"/>
      <text:p text:style-name="P33">Пациент(ка):<text:tab/>__________________________________</text:p>
      <text:p text:style-name="P34"/>
      <text:p text:style-name="P35">Дата:<text:tab/>__________________________________________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RTF_Num21" style:display-name="RTF_Num 2 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2" style:display-name="RTF_Num 2 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3" style:display-name="RTF_Num 2 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4" style:display-name="RTF_Num 2 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5" style:display-name="RTF_Num 2 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6" style:display-name="RTF_Num 2 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7" style:display-name="RTF_Num 2 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8" style:display-name="RTF_Num 2 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29" style:display-name="RTF_Num 2 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1" style:display-name="RTF_Num 3 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2" style:display-name="RTF_Num 3 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3" style:display-name="RTF_Num 3 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4" style:display-name="RTF_Num 3 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5" style:display-name="RTF_Num 3 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6" style:display-name="RTF_Num 3 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7" style:display-name="RTF_Num 3 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8" style:display-name="RTF_Num 3 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RTF_Num39" style:display-name="RTF_Num 3 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1LVL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text:list-style style:name="RTF_Num2" style:display-name="RTF_Num 2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4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5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6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7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8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style:style style:name="WW_CharLFO2LVL9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 fo:language="ru" fo:country="RU" style:language-asian="ru" style:country-asian="RU"/>
    </style:style>
    <text:list-style style:name="RTF_Num3" style:display-name="RTF_Num 3">
      <text:list-level-style-number text:level="1" text:style-name="WW_CharLFO2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1 1</meta:initial-creator>
    <dc:creator>user</dc:creator>
    <meta:creation-date>2020-02-18T21:07:00Z</meta:creation-date>
    <dc:date>2025-07-02T07:28:00Z</dc:date>
    <meta:print-date>2025-07-02T07:15:00Z</meta:print-date>
    <meta:template xlink:href="Normal" xlink:type="simple"/>
    <meta:editing-cycles>4</meta:editing-cycles>
    <meta:editing-duration>PT1320S</meta:editing-duration>
    <meta:document-statistic meta:page-count="1" meta:paragraph-count="6" meta:word-count="503" meta:character-count="3366" meta:row-count="23" meta:non-whitespace-character-count="2869"/>
  </office:meta>
</office:document-meta>
</file>