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3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5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7" style:family="paragraph" style:parent-style-name="Standard" style:list-style-name="RTF_5f_Num_20_4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8" style:family="paragraph" style:parent-style-name="Standard" style:list-style-name="RTF_5f_Num_20_5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9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0" style:family="paragraph" style:parent-style-name="Standard" style:list-style-name="RTF_5f_Num_20_5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1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2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3" style:family="paragraph" style:parent-style-name="Standard">
      <style:text-properties fo:font-size="12pt" style:font-size-asian="12pt" style:font-size-complex="12pt"/>
    </style:style>
    <style:style style:name="P14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 text:c="2"/><text:span text:style-name="T3"><text:s/>ООО «КЛИНИКА АМИРХАНОВА»</text:span></text:p>
      <text:p text:style-name="P13"><text:span text:style-name="T4"><text:s/></text:span><text:span text:style-name="T5"><text:s text:c="2"/>Республика Дагестан</text:span></text:p>
      <text:p text:style-name="P14"><text:s text:c="3"/>г. Махачкала, ул. Циалковского 12 В</text:p>
      <text:p text:style-name="P12"><text:s text:c="4"/>тел: 77-70-07, <text:s/>8 (965) 488-77-00.</text:p>
      <text:p text:style-name="P12"/>
      <text:p text:style-name="P1"/>
      <text:p text:style-name="P1"><text:bookmark-start text:name="bookmark0"/>СОГЛАСИЕ ИНФОРМИРОВАННОГО ПАЦИЕНТА НА ОПЕРАЦИЮ ЛАЗЕРНОГО ОМОЛОЖЕНИЯ КОЖИ<text:bookmark-end text:name="bookmark0"/></text:p>
      <text:p text:style-name="P1"/>
      <text:list xml:id="list1830051708826035667" text:style-name="RTF_5f_Num_20_2">
        <text:list-item>
          <text:p text:style-name="P5"><text:bookmark text:name="bookmark3"/><text:s text:c="5"/>Я, ____________________________________, уполномочиваю доктора _____________________________________</text:p>
        </text:list-item>
      </text:list>
      <text:p text:style-name="P2">(далее — Врача) и его ассистентов выполнить мне операцию лазерного омоложения (шлифовки) кожи.</text:p>
      <text:list xml:id="list33584152" text:continue-numbering="true" text:style-name="RTF_5f_Num_20_2">
        <text:list-item>
          <text:p text:style-name="P5"><text:bookmark text:name="bookmark4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(а)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list xml:id="list4378094497167487903" text:style-name="RTF_5f_Num_20_3">
        <text:list-item>
          <text:p text:style-name="P6"><text:bookmark text:name="bookmark5"/><text:s text:c="6"/>Болевые ощущения и дискомфорт после лазерной шлифовки кожи могут отмечаться в течение нескольких дней и могут быть уменьшены путем приема болеутоляющих лекарств.</text:p>
        </text:list-item>
        <text:list-item>
          <text:p text:style-name="P6"><text:bookmark text:name="bookmark6"/><text:s text:c="6"/>В обработанной лазером зоне всегда отмечается отек тканей. Наибольшему отеку подвергаются ткани, расположенные вокруг глаз. У пациентов с более поверхностным расположением сосудов кожи, а также во всех случаях при глубокой обработке кожи в первые часы после операции может отмечаться точечное кровотечение из сосудов обработанной поверхности.</text:p>
        </text:list-item>
        <text:list-item>
          <text:p text:style-name="P6"><text:bookmark text:name="bookmark7"/><text:s text:c="6"/>На коже обработанной зоны могут образовываться корочки и возникать тянущие ощущения. Все эти явления постепенно проходят в течение 5-7 дней под действием холода и проводимого лечения.</text:p>
        </text:list-item>
        <text:list-item>
          <text:p text:style-name="P6"><text:bookmark text:name="bookmark8"/><text:s text:c="6"/>После заживления обработанных лазером участков кожи (7-10-й день после операции) они имеют розовый оттенок, чем отличаются от окружающих тканей. Эти различия могут быть замаскированы путем макияжа и постепенно уменьшаются. Сроки нормализации цвета кожи во многом индивидуальны и чаще всего не превышают 1,5-2 мес. Красноватый оттенок кожи сохраняется дольше всего на тех участках тканей, которые подверглись наибольшей обработке лазером.</text:p>
        </text:list-item>
        <text:list-item>
          <text:p text:style-name="P6"><text:bookmark text:name="bookmark9"/><text:s text:c="6"/>В некоторых случаях после лазерной шлифовки на некоторых участках кожи может отмечаться ее потемнение (гиперпигментация). Эти явления постепенно проходят в течение периода от 2 до 6 мес. <text:s/>Гиперпигментация чаще выражена у людей с более темным цветом кожи и усиливается под действием ультрафиолетовых лучей. Вот почему важным элементом послеоперационного лечения является защита обработанной кожи от прямого (и даже от рассеянного) солнечного излучения.</text:p>
        </text:list-item>
        <text:list-item>
          <text:p text:style-name="P6"><text:bookmark text:name="bookmark10"/><text:s text:c="6"/>В некоторых случаях возможно побеление обработанных лазером участков кожи (гипопигментация). Это может происходить как в первые недели после операции, так и в более поздние сроки. Участки побледневшей кожи могут постепенно нормализовать свой цвет, но могут и сохраниться навсегда.</text:p>
        </text:list-item>
      </text:list>
      <text:list xml:id="list8548757611454021093" text:style-name="RTF_5f_Num_20_4">
        <text:list-item>
          <text:p text:style-name="P7"><text:bookmark text:name="bookmark01"/><text:s text:c="6"/>Образование тончайшего поверхностного рубца кожи закономерно при ее глубокой обработке лазером, а также при развитии инфекционных осложнений. Риск развития данного осложнения минимален при использовании эрбиевых лазеров в сравнении с углекислотными лазерами.</text:p>
        </text:list-item>
        <text:list-item>
          <text:p text:style-name="P7"><text:bookmark text:name="bookmark1"/><text:s text:c="6"/>После операции может возникнуть инфекция кожных покровов. Этому способствует склонность пациента к вирусным поражениям кожи (герпес), а также наличие воспалительных изменений на коже. Риск развития инфекционных осложнений уменьшается при тщательном уходе за кожей, а также при профилактическом использовании антибиотиков и противовирусных препаратов (по рекомендации врача).</text:p>
        </text:list-item>
        <text:list-item>
          <text:p text:style-name="P7"><text:bookmark text:name="bookmark2"/><text:s text:c="6"/>У пациентов с повышенной чувствительностью кожи могут развиться аллергические реакции на принимаемые лекарства и кремы. Это может потребовать дополнительного лечения.</text:p>
        </text:list-item>
        <text:list-item>
          <text:p text:style-name="P7"><text:bookmark text:name="bookmark31"/><text:s text:c="6"/>У пациентов с наличием в прошлом воспалительных изменений кожи (чаще всего угрей) после операции может произойти обострение воспалительного процесса.</text:p>
        </text:list-item>
      </text:list>
      <text:list xml:id="list3985469698540027924" text:style-name="RTF_5f_Num_20_5">
        <text:list-item>
          <text:p text:style-name="P8"><text:bookmark text:name="bookmark41"/><text:s text:c="5"/>Я понимаю, что две половины человеческого тела всегда имеют различия в форме и размерах и что эти различия сохраняются после операции.</text:p>
        </text:list-item>
        <text:list-item>
          <text:p text:style-name="P8"><text:bookmark text:name="bookmark51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8"><text:bookmark text:name="bookmark61"/><text:s text:c="5"/>Мне неизвестно о моей повышенной чувствительности к медикаментам, кроме</text:p>
        </text:list-item>
        <text:list-item>
          <text:p text:style-name="P10"><text:bookmark text:name="bookmark71"/><text:s text:c="5"/>Я удостоверяю, что я ознакомилась (ознакомился) с приведенной выше информацией, что полученные мной объяснения меня полностью удовлетворяют, что я полностью понимаю назначение данного документа и подтверждаю свое согласие на операцию.</text:p>
        </text:list-item>
        <text:list-item>
          <text:p text:style-name="P8"><text:bookmark text:name="bookmark81"/><text:s text:c="5"/>Данный документ является неотъемлемой частью договора на лечение Пациентки (Пациента) и составлен в двух экземплярах. Один экземпляр хранится у Пациентки (Пациента), а другой — в клинике.</text:p>
        </text:list-item>
      </text:list>
      <text:p text:style-name="P2"/>
      <text:p text:style-name="P4">Пациент(ка):<text:tab/>_____________________________________</text:p>
      <text:p text:style-name="P4"/>
      <text:p text:style-name="P3">Дата:<text:tab/>____________________________________________</text:p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4_20_1" style:display-name="RTF_Num 4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2" style:display-name="RTF_Num 4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3" style:display-name="RTF_Num 4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4" style:display-name="RTF_Num 4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5" style:display-name="RTF_Num 4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6" style:display-name="RTF_Num 4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7" style:display-name="RTF_Num 4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8" style:display-name="RTF_Num 4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9" style:display-name="RTF_Num 4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1" style:display-name="RTF_Num 5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2" style:display-name="RTF_Num 5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3" style:display-name="RTF_Num 5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4" style:display-name="RTF_Num 5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5" style:display-name="RTF_Num 5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6" style:display-name="RTF_Num 5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7" style:display-name="RTF_Num 5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8" style:display-name="RTF_Num 5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9" style:display-name="RTF_Num 5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bullet text:level="1" text:style-name="RTF_5f_Num_20_3_20_1" style:num-suffix="." text:bullet-char="•">
        <style:list-level-properties/>
        <style:text-properties style:font-name="Calibri"/>
      </text:list-level-style-bullet>
      <text:list-level-style-bullet text:level="2" text:style-name="RTF_5f_Num_20_3_20_2" style:num-suffix="." text:bullet-char="•">
        <style:list-level-properties/>
        <style:text-properties style:font-name="Calibri"/>
      </text:list-level-style-bullet>
      <text:list-level-style-bullet text:level="3" text:style-name="RTF_5f_Num_20_3_20_3" style:num-suffix="." text:bullet-char="•">
        <style:list-level-properties/>
        <style:text-properties style:font-name="Calibri"/>
      </text:list-level-style-bullet>
      <text:list-level-style-bullet text:level="4" text:style-name="RTF_5f_Num_20_3_20_4" style:num-suffix="." text:bullet-char="•">
        <style:list-level-properties/>
        <style:text-properties style:font-name="Calibri"/>
      </text:list-level-style-bullet>
      <text:list-level-style-bullet text:level="5" text:style-name="RTF_5f_Num_20_3_20_5" style:num-suffix="." text:bullet-char="•">
        <style:list-level-properties/>
        <style:text-properties style:font-name="Calibri"/>
      </text:list-level-style-bullet>
      <text:list-level-style-bullet text:level="6" text:style-name="RTF_5f_Num_20_3_20_6" style:num-suffix="." text:bullet-char="•">
        <style:list-level-properties/>
        <style:text-properties style:font-name="Calibri"/>
      </text:list-level-style-bullet>
      <text:list-level-style-bullet text:level="7" text:style-name="RTF_5f_Num_20_3_20_7" style:num-suffix="." text:bullet-char="•">
        <style:list-level-properties/>
        <style:text-properties style:font-name="Calibri"/>
      </text:list-level-style-bullet>
      <text:list-level-style-bullet text:level="8" text:style-name="RTF_5f_Num_20_3_20_8" style:num-suffix="." text:bullet-char="•">
        <style:list-level-properties/>
        <style:text-properties style:font-name="Calibri"/>
      </text:list-level-style-bullet>
      <text:list-level-style-bullet text:level="9" text:style-name="RTF_5f_Num_20_3_20_9" style:num-suffix="." text:bullet-char="•">
        <style:list-level-properties/>
        <style:text-properties style:font-name="Calibri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bullet text:level="1" text:style-name="RTF_5f_Num_20_4_20_1" style:num-suffix="." text:bullet-char="•">
        <style:list-level-properties/>
        <style:text-properties style:font-name="Calibri"/>
      </text:list-level-style-bullet>
      <text:list-level-style-bullet text:level="2" text:style-name="RTF_5f_Num_20_4_20_2" style:num-suffix="." text:bullet-char="•">
        <style:list-level-properties/>
        <style:text-properties style:font-name="Calibri"/>
      </text:list-level-style-bullet>
      <text:list-level-style-bullet text:level="3" text:style-name="RTF_5f_Num_20_4_20_3" style:num-suffix="." text:bullet-char="•">
        <style:list-level-properties/>
        <style:text-properties style:font-name="Calibri"/>
      </text:list-level-style-bullet>
      <text:list-level-style-bullet text:level="4" text:style-name="RTF_5f_Num_20_4_20_4" style:num-suffix="." text:bullet-char="•">
        <style:list-level-properties/>
        <style:text-properties style:font-name="Calibri"/>
      </text:list-level-style-bullet>
      <text:list-level-style-bullet text:level="5" text:style-name="RTF_5f_Num_20_4_20_5" style:num-suffix="." text:bullet-char="•">
        <style:list-level-properties/>
        <style:text-properties style:font-name="Calibri"/>
      </text:list-level-style-bullet>
      <text:list-level-style-bullet text:level="6" text:style-name="RTF_5f_Num_20_4_20_6" style:num-suffix="." text:bullet-char="•">
        <style:list-level-properties/>
        <style:text-properties style:font-name="Calibri"/>
      </text:list-level-style-bullet>
      <text:list-level-style-bullet text:level="7" text:style-name="RTF_5f_Num_20_4_20_7" style:num-suffix="." text:bullet-char="•">
        <style:list-level-properties/>
        <style:text-properties style:font-name="Calibri"/>
      </text:list-level-style-bullet>
      <text:list-level-style-bullet text:level="8" text:style-name="RTF_5f_Num_20_4_20_8" style:num-suffix="." text:bullet-char="•">
        <style:list-level-properties/>
        <style:text-properties style:font-name="Calibri"/>
      </text:list-level-style-bullet>
      <text:list-level-style-bullet text:level="9" text:style-name="RTF_5f_Num_20_4_20_9" style:num-suffix="." text:bullet-char="•">
        <style:list-level-properties/>
        <style:text-properties style:font-name="Calibri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text:style-name="RTF_5f_Num_20_5_20_1" style:num-suffix="." style:num-format="1" text:start-value="3">
        <style:list-level-properties/>
      </text:list-level-style-number>
      <text:list-level-style-number text:level="2" text:style-name="RTF_5f_Num_20_5_20_2" style:num-suffix="." style:num-format="1" text:start-value="3">
        <style:list-level-properties/>
      </text:list-level-style-number>
      <text:list-level-style-number text:level="3" text:style-name="RTF_5f_Num_20_5_20_3" style:num-suffix="." style:num-format="1" text:start-value="3">
        <style:list-level-properties/>
      </text:list-level-style-number>
      <text:list-level-style-number text:level="4" text:style-name="RTF_5f_Num_20_5_20_4" style:num-suffix="." style:num-format="1" text:start-value="3">
        <style:list-level-properties/>
      </text:list-level-style-number>
      <text:list-level-style-number text:level="5" text:style-name="RTF_5f_Num_20_5_20_5" style:num-suffix="." style:num-format="1" text:start-value="3">
        <style:list-level-properties/>
      </text:list-level-style-number>
      <text:list-level-style-number text:level="6" text:style-name="RTF_5f_Num_20_5_20_6" style:num-suffix="." style:num-format="1" text:start-value="3">
        <style:list-level-properties/>
      </text:list-level-style-number>
      <text:list-level-style-number text:level="7" text:style-name="RTF_5f_Num_20_5_20_7" style:num-suffix="." style:num-format="1" text:start-value="3">
        <style:list-level-properties/>
      </text:list-level-style-number>
      <text:list-level-style-number text:level="8" text:style-name="RTF_5f_Num_20_5_20_8" style:num-suffix="." style:num-format="1" text:start-value="3">
        <style:list-level-properties/>
      </text:list-level-style-number>
      <text:list-level-style-number text:level="9" text:style-name="RTF_5f_Num_20_5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21:25.65</meta:creation-date>
    <dc:date>2020-06-19T13:35:48.05</dc:date>
    <dc:creator>1 1</dc:creator>
    <meta:editing-duration>PT7M17S</meta:editing-duration>
    <meta:editing-cycles>2</meta:editing-cycles>
    <meta:generator>OpenOffice/4.1.6$Win32 OpenOffice.org_project/416m1$Build-9790</meta:generator>
    <meta:document-statistic meta:table-count="0" meta:image-count="0" meta:object-count="0" meta:page-count="2" meta:paragraph-count="25" meta:word-count="585" meta:character-count="4535"/>
  </office:meta>
</office:document-meta>
</file>