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end" fo:margin-left="0.052in" fo:margin-right="-0.0486in">
        <style:tab-stops/>
      </style:paragraph-properties>
    </style:style>
    <style:style style:name="T2" style:parent-style-name="Основнойшрифтабзаца" style:family="text">
      <style:text-properties fo:font-size="9pt" style:font-size-asian="9pt" style:font-size-complex="9pt"/>
    </style:style>
    <style:style style:name="P3" style:parent-style-name="Standard" style:family="paragraph">
      <style:paragraph-properties fo:text-align="end" fo:margin-left="0.052in" fo:margin-right="-0.0486in">
        <style:tab-stops/>
      </style:paragraph-properties>
      <style:text-properties fo:font-size="9pt" style:font-size-asian="9pt" style:font-size-complex="9pt"/>
    </style:style>
    <style:style style:name="P4" style:parent-style-name="Standard" style:family="paragraph">
      <style:paragraph-properties fo:text-align="end" fo:margin-left="0.052in" fo:margin-right="-0.0486in">
        <style:tab-stops/>
      </style:paragraph-properties>
      <style:text-properties fo:font-size="9pt" style:font-size-asian="9pt" style:font-size-complex="9pt"/>
    </style:style>
    <style:style style:name="S1" style:family="section">
      <style:section-properties fo:margin-left="0in" fo:margin-right="0in" style:writing-mode="lr-tb"/>
    </style:style>
    <style:style style:name="P5" style:parent-style-name="Standard" style:family="paragraph">
      <style:paragraph-properties style:text-autospace="none" fo:text-align="end" style:vertical-align="auto"/>
      <style:text-properties style:font-name="Cambria" style:font-name-asian="Cambria" style:font-name-complex="Cambria" fo:color="#000000" fo:font-size="9pt" style:font-size-asian="9pt" style:font-size-complex="9pt" style:language-asian="ru" style:country-asian="RU"/>
    </style:style>
    <style:style style:name="S2" style:family="section">
      <style:section-properties fo:margin-left="0in" fo:margin-right="0in" style:writing-mode="lr-tb"/>
    </style:style>
    <style:style style:name="P6" style:parent-style-name="Standard" style:family="paragraph">
      <style:paragraph-properties style:text-autospace="none" fo:text-align="end" style:vertical-align="auto"/>
      <style:text-properties style:font-name="Cambria" style:font-name-asian="Cambria" style:font-name-complex="Cambria" fo:color="#000000" fo:font-size="9pt" style:font-size-asian="9pt" style:font-size-complex="9pt" style:language-asian="ru" style:country-asian="RU"/>
    </style:style>
    <style:style style:name="P7" style:parent-style-name="Standard" style:family="paragraph">
      <style:paragraph-properties style:text-autospace="none" fo:text-align="center" style:vertical-align="auto"/>
      <style:text-properties style:font-name="Cambria" style:font-name-asian="Cambria" style:font-name-complex="Cambria" fo:color="#000000" style:language-asian="ru" style:country-asian="RU"/>
    </style:style>
    <style:style style:name="P8" style:parent-style-name="Standard" style:family="paragraph">
      <style:paragraph-properties style:text-autospace="none" fo:text-align="center" style:vertical-align="auto"/>
      <style:text-properties style:font-name="Cambria" style:font-name-asian="Cambria" style:font-name-complex="Cambria" fo:color="#000000" style:language-asian="ru" style:country-asian="RU"/>
    </style:style>
    <style:style style:name="P9" style:parent-style-name="Standard" style:family="paragraph">
      <style:paragraph-properties style:text-autospace="none" fo:text-align="center" style:vertical-align="auto"/>
      <style:text-properties style:font-name="Cambria" style:font-name-asian="Cambria" style:font-name-complex="Cambria" fo:color="#000000" style:language-asian="ru" style:country-asian="RU"/>
    </style:style>
    <style:style style:name="P10" style:parent-style-name="Standard" style:family="paragraph">
      <style:paragraph-properties style:text-autospace="none" fo:text-align="center" style:vertical-align="auto"/>
      <style:text-properties style:font-name="Cambria" style:font-name-asian="Cambria" style:font-name-complex="Cambria" fo:color="#000000" style:language-asian="ru" style:country-asian="RU"/>
    </style:style>
    <style:style style:name="P11" style:parent-style-name="Standard" style:list-style-name="RTF_Num2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12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13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14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15" style:parent-style-name="Standard" style:list-style-name="RTF_Num2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16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17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18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19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20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21" style:parent-style-name="Standard" style:list-style-name="RTF_Num2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22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23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24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25" style:parent-style-name="Standard" style:list-style-name="RTF_Num3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26" style:parent-style-name="Standard" style:list-style-name="RTF_Num3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27" style:parent-style-name="Standard" style:list-style-name="RTF_Num3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28" style:parent-style-name="Standard" style:list-style-name="RTF_Num3" style:family="paragraph">
      <style:paragraph-properties style:text-autospace="none" style:vertical-align="auto"/>
      <style:text-properties style:font-name="Calibri" style:font-name-asian="Calibri" style:font-name-complex="Calibri" fo:font-weight="bold" style:font-weight-asian="bold" style:font-weight-complex="bold" fo:color="#000000" fo:font-size="9.5pt" style:font-size-asian="9.5pt" style:font-size-complex="9.5pt" style:language-asian="ru" style:country-asian="RU"/>
    </style:style>
    <style:style style:name="P29" style:parent-style-name="Standard" style:list-style-name="RTF_Num3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30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31" style:parent-style-name="Standard" style:family="paragraph">
      <style:paragraph-properties style:text-autospace="none" style:vertical-align="auto"/>
      <style:text-properties style:font-name="Calibri" style:font-name-asian="Calibri" style:font-name-complex="Calibri" fo:font-style="italic" style:font-style-asian="italic" style:font-style-complex="italic" fo:color="#000000" fo:font-size="9.5pt" style:font-size-asian="9.5pt" style:font-size-complex="9.5pt" style:language-asian="ru" style:country-asian="RU"/>
    </style:style>
    <style:style style:name="P32" style:parent-style-name="Standard" style:family="paragraph">
      <style:paragraph-properties style:text-autospace="none" fo:text-align="end" style:vertical-align="auto"/>
      <style:text-properties style:font-name="Calibri" style:font-name-asian="Calibri" style:font-name-complex="Calibri" fo:font-style="italic" style:font-style-asian="italic" style:font-style-complex="italic" fo:color="#000000" fo:font-size="9.5pt" style:font-size-asian="9.5pt" style:font-size-complex="9.5pt" style:language-asian="ru" style:country-asian="RU"/>
    </style:style>
    <style:style style:name="P33" style:parent-style-name="Standard" style:family="paragraph">
      <style:paragraph-properties style:text-autospace="none" fo:text-align="end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34" style:parent-style-name="Standard" style:family="paragraph">
      <style:paragraph-properties style:text-autospace="none" fo:text-align="end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35" style:parent-style-name="Standard" style:family="paragraph">
      <style:paragraph-properties style:text-autospace="none" fo:text-align="end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</office:automatic-styles>
  <office:body>
    <office:text text:use-soft-page-breaks="true">
      <text:p text:style-name="P1"><text:span text:style-name="T2">Приложение № 2</text:span></text:p>
      <text:p text:style-name="P3"><text:s/>к договору о предоставлении<text:s/></text:p>
      <text:p text:style-name="P4">медицинских услуг от__________202_г.</text:p>
      <text:section text:name="Sect1" text:style-name="S1">
        <text:p text:style-name="P5"/>
      </text:section>
      <text:section text:name="Sect2" text:style-name="S2">
        <text:p text:style-name="P6"/>
        <text:p text:style-name="P7"/>
        <text:p text:style-name="P8"><text:bookmark-start text:name="bookmark0"/>ИНФОРМИРОВАННОЕ ДОБРОВОЛЬНОЕ<text:s/>СОГЛАСИЕ<text:s/>ПАЦИЕНТКИ<text:bookmark-end text:name="bookmark0"/></text:p>
        <text:p text:style-name="P9"><text:bookmark-start text:name="bookmark01"/>НА ОПЕРАЦИЮ<text:s/><text:bookmark-end text:name="bookmark01"/>ЛАБИОПЛАСТИКА</text:p>
        <text:p text:style-name="P10"/>
        <text:list text:style-name="RTF_Num2">
          <text:list-item text:start-value="1">
            <text:p text:style-name="P11"><text:bookmark-start text:name="bookmark4"/><text:bookmark-end text:name="bookmark4"/><text:s text:c="5"/>Я,<text:s/>___________________________________________________________________ , уполномочиваю доктора<text:s/></text:p>
          </text:list-item>
        </text:list>
        <text:p text:style-name="P12"><text:s text:c="2"/></text:p>
        <text:p text:style-name="P13">________________________________________________________________________________________________</text:p>
        <text:p text:style-name="P14">(далее Врача) и его ассистентов выполнить мне операцию лабиопластика<text:s/>в условиях ООО «Клиника Амирханова»</text:p>
        <text:list text:style-name="RTF_Num2" text:continue-numbering="true">
          <text:list-item>
            <text:p text:style-name="P15"><text:bookmark-start text:name="bookmark5"/><text:bookmark-end text:name="bookmark5"/><text:s text:c="5"/>Содержание и результаты операции, возможные опасности и осложнения, а также возможности альтернативных методов лечения мне полностью объяснены Врачом, и я их полностью поняла. Особенно важными и полностью ясными для меня являются следующие положения об особенностях послеоперационного периода.</text:p>
          </text:list-item>
        </text:list>
        <text:p text:style-name="P16"><text:s text:c="8"/><text:bookmark-start text:name="bookmark6"/>а<text:bookmark-end text:name="bookmark6"/>) <text:s text:c="4"/>После операции на коже останутся постоянные рубцы. Их качество не может быть в полной мере предсказано до операции, т.к. процессы формирования рубцов имеют индивидуальный характер.</text:p>
        <text:p text:style-name="P17"><text:s text:c="8"/><text:bookmark-start text:name="bookmark7"/>б<text:bookmark-end text:name="bookmark7"/>)<text:tab/>У абсолютного большинства женщин имеются различия в положении половых губ их объеме. <text:s/>Поэтому операция не может привести к созданию полностью симметричных половых губ, <text:s/>идеальной формы.</text:p>
        <text:p text:style-name="P18"><text:s text:c="8"/><text:bookmark-start text:name="bookmark8"/>в<text:bookmark-end text:name="bookmark8"/>)<text:tab/>Сразу после операции различия в форме половых губ могут быть значительными и постепенно уменьшаются. Важно отметить, что проходит несколько месяцев до<text:s/>того момента, когда после операции зона примет окончательную форму.<text:bookmark-start text:name="bookmark9"/><text:bookmark-end text:name="bookmark9"/></text:p>
        <text:p text:style-name="P19"><text:s text:c="8"/><text:bookmark-start text:name="bookmark10"/>г<text:bookmark-end text:name="bookmark10"/>)<text:tab/>Чувствительность половых губ, как правило, снижается с последующим медленным улучшением. В некоторых случаях она утрачивается полностью.<text:bookmark-start text:name="bookmark11"/><text:bookmark-end text:name="bookmark11"/></text:p>
        <text:p text:style-name="P20"><text:s text:c="6"/>д)<text:tab/>Отек и кровоизлияния в ткани могут сохраняться в области операции в течение нескольких недель. Зона принимает окончательную форму через несколько месяцев после операции.</text:p>
        <text:list text:style-name="RTF_Num2" text:continue-numbering="true">
          <text:list-item>
            <text:p text:style-name="P21"><text:bookmark-start text:name="bookmark13"/><text:bookmark-end text:name="bookmark13"/><text:s text:c="5"/>После операции возможно развитие любых общехирургических осложнений (нагноение раны, кровотечение), а также следующих осложнений, характерных для данной операции.</text:p>
          </text:list-item>
        </text:list>
        <text:p text:style-name="P22"><text:s text:c="8"/>а) <text:s text:c="4"/>В редких случаях после операции кровоснабжение одного или двух половых губ может стать недостаточным, что может привести к частичному или полному некрозу (омертвению) участков. Это осложнение может потребовать проведения дополнительных вмешательств.</text:p>
        <text:p text:style-name="P23"><text:s text:c="8"/><text:bookmark-start text:name="bookmark02"/>б<text:bookmark-end text:name="bookmark02"/>)<text:tab/>Кожная чувствительность<text:s/>половых губ<text:s/>нарушиться полностью или частично, и это нарушение может стать постоянным.</text:p>
        <text:p text:style-name="P24"><text:s text:c="8"/><text:bookmark-start text:name="bookmark1"/>в<text:bookmark-end text:name="bookmark1"/>)<text:tab/>В первые недели после операции возможно появление на поверхности шва поверхностно расположенных рассасывающихся нитей, которые в этом случае удаляются. Эта ситуация не представляет опасности и не оказывает значительного влияния на качество рубца.</text:p>
        <text:list text:style-name="RTF_Num3">
          <text:list-item text:start-value="4">
            <text:p text:style-name="P25"><text:bookmark-start text:name="bookmark3"/><text:bookmark-end text:name="bookmark3"/><text:s text:c="5"/>Я понимаю, что две половины человеческого тела всегда имеют некоторые различия в форме и размерах и эти различия сохраняются после операции.</text:p>
          </text:list-item>
        </text:list>
        <text:list text:style-name="RTF_Num3" text:continue-numbering="true">
          <text:list-item>
            <text:p text:style-name="P26"><text:bookmark-start text:name="bookmark41"/><text:bookmark-end text:name="bookmark41"/><text:s text:c="5"/>Я понимаю, что хирургия — это не точная наука и что даже опытный хирург не может абсолютно точно гарантировать получение желаемого результата. Никто, в том числе Врач, не гарантировал мне этого на 100 %.</text:p>
          </text:list-item>
          <text:list-item>
            <text:p text:style-name="P27"><text:bookmark-start text:name="bookmark51"/><text:bookmark-end text:name="bookmark51"/><text:s text:c="5"/>Мне неизвестно о моей повышенной чувствительности к медикаментам, кроме</text:p>
          </text:list-item>
          <text:list-item>
            <text:p text:style-name="P28"><text:bookmark-start text:name="bookmark61"/><text:bookmark-end text:name="bookmark61"/><text:s text:c="5"/>Я удостоверяю, что я ознакомилась с приведенной выше информацией, что полученные мной объяснения меня полностью удовлетворяют и что я<text:s/>полностью понимаю назначение данного документа и подтверждаю свое согласие на операцию.</text:p>
          </text:list-item>
          <text:list-item>
            <text:p text:style-name="P29"><text:bookmark-start text:name="bookmark71"/><text:bookmark-end text:name="bookmark71"/><text:s text:c="5"/>Данный документ является неотъемлемой частью договора на лечение Пациентки и составлен в двух экземплярах. Один экземпляр хранится у Пациентки, а другой — в клинике.</text:p>
          </text:list-item>
        </text:list>
        <text:p text:style-name="P30"/>
        <text:p text:style-name="P31"/>
        <text:p text:style-name="P32">Пациент(ка):<text:tab/>_____________________________</text:p>
        <text:p text:style-name="P33"/>
        <text:p text:style-name="P34">Дата:<text:tab/>____________________________________</text:p>
        <text:p text:style-name="P35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RTF_Num21" style:display-name="RTF_Num 2 1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22" style:display-name="RTF_Num 2 2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23" style:display-name="RTF_Num 2 3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24" style:display-name="RTF_Num 2 4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25" style:display-name="RTF_Num 2 5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26" style:display-name="RTF_Num 2 6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27" style:display-name="RTF_Num 2 7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28" style:display-name="RTF_Num 2 8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29" style:display-name="RTF_Num 2 9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31" style:display-name="RTF_Num 3 1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32" style:display-name="RTF_Num 3 2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33" style:display-name="RTF_Num 3 3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34" style:display-name="RTF_Num 3 4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35" style:display-name="RTF_Num 3 5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36" style:display-name="RTF_Num 3 6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37" style:display-name="RTF_Num 3 7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38" style:display-name="RTF_Num 3 8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39" style:display-name="RTF_Num 3 9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style:font-name-complex="Mangal" style:font-size-complex="10.5pt"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-complex="Mangal" style:font-size-complex="10.5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style:font-name-complex="Mangal" style:font-size-complex="10.5pt"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-complex="Mangal" style:font-size-complex="10.5pt"/>
    </style:style>
    <style:style style:name="WW_CharLFO1LVL1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1LVL2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1LVL3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1LVL4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1LVL5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1LVL6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1LVL7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1LVL8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1LVL9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text:list-style style:name="RTF_Num2" style:display-name="RTF_Num 2">
      <text:list-level-style-number text:level="1" text:style-name="WW_CharLFO1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LVL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LVL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LVL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LVL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LVL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LVL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LVL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2LVL2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2LVL3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2LVL4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2LVL5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2LVL6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2LVL7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2LVL8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2LVL9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text:list-style style:name="RTF_Num3" style:display-name="RTF_Num 3">
      <text:list-level-style-number text:level="1" text:style-name="WW_CharLFO2LVL1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LVL2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LVL3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LVL4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LVL5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LVL6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LVL7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LVL8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LVL9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1 1</meta:initial-creator>
    <dc:creator>SERVER</dc:creator>
    <meta:creation-date>2020-06-20T08:32:00Z</meta:creation-date>
    <dc:date>2023-03-22T07:18:00Z</dc:date>
    <meta:print-date>2022-12-12T07:13:00Z</meta:print-date>
    <meta:template xlink:href="Normal" xlink:type="simple"/>
    <meta:editing-cycles>3</meta:editing-cycles>
    <meta:editing-duration>PT480S</meta:editing-duration>
    <meta:document-statistic meta:page-count="1" meta:paragraph-count="6" meta:word-count="514" meta:character-count="3443" meta:row-count="24" meta:non-whitespace-character-count="2935"/>
  </office:meta>
</office:document-meta>
</file>