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3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4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5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6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7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bold" style:font-name-asian="Calibri" style:font-size-asian="9.5pt" style:language-asian="ru" style:country-asian="RU" style:font-style-asian="normal" style:font-weight-asian="bold" style:font-name-complex="Calibri" style:font-size-complex="9.5pt" style:font-style-complex="normal" style:font-weight-complex="bold" style:text-scale="100%"/>
    </style:style>
    <style:style style:name="P8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9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10" style:family="paragraph" style:parent-style-name="Standard">
      <style:paragraph-properties fo:text-align="start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11" style:family="paragraph" style:parent-style-name="Standard">
      <style:text-properties fo:font-size="12pt" style:font-size-asian="12pt" style:font-size-complex="12pt"/>
    </style:style>
    <style:style style:name="P12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3pt" fo:font-weight="normal" style:font-size-asian="13pt" style:font-weight-asian="normal" style:font-size-complex="13pt" style:font-weight-complex="normal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weight="bold" style:font-size-asian="12pt" style:font-weight-asian="bold" style:font-size-complex="12pt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/><text:span text:style-name="T3"><text:s/></text:span><text:span text:style-name="T4"><text:s/>ООО «КЛИНИКА АМИРХАНОВА»</text:span></text:p>
      <text:p text:style-name="P11"><text:span text:style-name="T5"><text:s text:c="3"/></text:span><text:span text:style-name="T6">Республика Дагестан</text:span></text:p>
      <text:p text:style-name="P12"><text:s text:c="3"/>г. Махачкала, ул. Циалковского 12 В</text:p>
      <text:p text:style-name="P10"><text:s text:c="3"/>тел: 77-70-07, <text:s/>8 (965) 488-77-00.</text:p>
      <text:p text:style-name="P1"/>
      <text:p text:style-name="P1"/>
      <text:p text:style-name="P1"/>
      <text:p text:style-name="P1"><text:bookmark-start text:name="bookmark0"/>СОГЛАСИЕ ИНФОРМИРОВАННОГО ПАЦИЕНТА<text:bookmark-end text:name="bookmark0"/></text:p>
      <text:p text:style-name="P1"><text:bookmark-start text:name="bookmark01"/>НА ОПЕРАЦИЮ КОРРЕКЦИИ РУБЦОВ<text:bookmark-end text:name="bookmark01"/></text:p>
      <text:p text:style-name="P1"/>
      <text:p text:style-name="P1"/>
      <text:list xml:id="list8665731592686034679" text:style-name="RTF_5f_Num_20_2">
        <text:list-item>
          <text:p text:style-name="P5"><text:bookmark text:name="bookmark4"/><text:s text:c="5"/>Я, ______________________________ , уполномочиваю врача ____________________________________________</text:p>
        </text:list-item>
      </text:list>
      <text:p text:style-name="P2">(далее Врача) и его ассистентов выполнить мне операцию коррекции рубцов.</text:p>
      <text:list xml:id="list33577486" text:continue-numbering="true" text:style-name="RTF_5f_Num_20_2">
        <text:list-item>
          <text:p text:style-name="P5"><text:bookmark text:name="bookmark5"/><text:s text:c="5"/>Содержание и результаты операции, возможные опасности и осложнения, а также возможности альтернативных методов лечения мне полностью объяснены Врачом, и я их полностью понял(а). Особенно важными и полностью ясными для меня являются следующие положения об особенностях послеоперационного периода.</text:p>
        </text:list-item>
      </text:list>
      <text:p text:style-name="P2"><text:s text:c="8"/><text:bookmark-start text:name="bookmark6"/>а<text:bookmark-end text:name="bookmark6"/>) <text:s text:c="4"/>Рубец любого происхождения остается на коже на всю жизнь, и речь может идти лишь об улучшении его некоторых характеристик (рельеф, размеры, форма и др.) в тех случаях, когда это возможно.</text:p>
      <text:p text:style-name="P2"><text:s text:c="8"/><text:bookmark-start text:name="bookmark7"/>б<text:bookmark-end text:name="bookmark7"/>) <text:s text:c="4"/>Результаты операции зависят от многих факторов (в том числе от индивидуальной реакции тканей пациента на травму) и не могут быть заранее точно предсказаны.</text:p>
      <text:p text:style-name="P2"><text:s text:c="8"/><text:bookmark-start text:name="bookmark8"/>в<text:bookmark-end text:name="bookmark8"/>) <text:s text:c="4"/>При наличии длинных рубцов их ширина и внешний вид, как правило, различаются на разных участках из-за различий в характеристиках кожи и условиях ее растяжения при движениях тела.</text:p>
      <text:p text:style-name="P2"><text:s text:c="8"/><text:bookmark-start text:name="bookmark9"/>г<text:bookmark-end text:name="bookmark9"/>) <text:s text:c="4"/>При коррекции атрофических (или нормотрофических) рубцов, поверхность которых расположена на уровне кожи или даже ниже, операция обычно направлена на уменьшение их ширины. Однако в случае действия на рубец поперечных растягивающих сил он вновь может увеличить свою ширину.</text:p>
      <text:p text:style-name="P2"><text:s text:c="8"/><text:bookmark-start text:name="bookmark02"/>д<text:bookmark-end text:name="bookmark02"/>)<text:tab/>При наличии гипертрофических рубцов (выступающих над поверхностью кожи) их коррекция чаще всего связана с приданием линии рубца извилистой формы. При этом его общая длина может увеличиться, а часть рубца способна вновь гипертрофироваться.</text:p>
      <text:p text:style-name="P2"><text:s text:c="8"/><text:bookmark-start text:name="bookmark1"/>е<text:bookmark-end text:name="bookmark1"/>)<text:tab/>При лечении келоидных (самостоятельно растущих) рубцов их хирургическая коррекция целесообразна лишь в некоторых случаях и может не дать результата. Эффективность лечения повышается при дополнительном консервативном лечении. Вероятность повторного развития келоидных рубцов является относительно высокой при любом варианте лечения.</text:p>
      <text:p text:style-name="P2"><text:s text:c="8"/><text:bookmark-start text:name="bookmark2"/>ж<text:bookmark-end text:name="bookmark2"/>)<text:tab/>В первые недели после операции возможно появление на поверхности шва поверхностно расположенных рассасывающихся нитей, которые в этом случае удаляются. Эта ситуация не представляет опасности и не оказывает значительного влияния на качество рубца.</text:p>
      <text:p text:style-name="P2"><text:s text:c="8"/><text:bookmark-start text:name="bookmark3"/>з<text:bookmark-end text:name="bookmark3"/>)<text:tab/>В редких случаях возможно развитие воспаления (и нагноения) вокруг глубоких нерассасывающихся швов. Это может произойти через несколько месяцев после операции и позже и потребовать удаления нитей.</text:p>
      <text:list xml:id="list6795913530812804395" text:style-name="RTF_5f_Num_20_3">
        <text:list-item>
          <text:p text:style-name="P6"><text:bookmark text:name="bookmark41"/><text:s text:c="5"/>После операции возможно развитие любых, в том числе опасных для жизни, общехирургических осложнений (нагноение раны, кровотечение, тромбофлебит, тромбоэмболия легочной артерии и пр.).</text:p>
        </text:list-item>
        <text:list-item>
          <text:p text:style-name="P6"><text:bookmark text:name="bookmark51"/><text:s text:c="5"/>Я понимаю, что практическая хирургия — это не точная наука и никто (в том числе и Врач) не давал мне стопроцентную гарантию успеха лечения.</text:p>
        </text:list-item>
        <text:list-item>
          <text:p text:style-name="P6"><text:bookmark text:name="bookmark61"/><text:s text:c="5"/>Я понимаю, что две половины человеческого тела всегда имеют различия в форме и размерах и эти различия сохраняются после операции.</text:p>
        </text:list-item>
        <text:list-item>
          <text:p text:style-name="P6"><text:bookmark text:name="bookmark71"/><text:s text:c="5"/>Мне неизвестно о моей повышенной чувствительности к медикаментам, кроме</text:p>
        </text:list-item>
        <text:list-item>
          <text:p text:style-name="P7"><text:bookmark text:name="bookmark81"/><text:s text:c="5"/>Я удостоверяю, что я ознакомилась (ознакомился) с приведенной выше информацией, что полученные мной объяснения меня полностью удовлетворяют, что я полностью понимаю назначение данного документа и подтверждаю свое согласие на операцию.</text:p>
        </text:list-item>
        <text:list-item>
          <text:p text:style-name="P6"><text:bookmark text:name="bookmark91"/><text:s text:c="5"/>Данный документ является неотъемлемой частью договора на лечение Пациента и составлен в двух экземплярах. Один экземпляр хранится у Пациента, а другой — в клинике.</text:p>
          <text:p text:style-name="P6"/>
        </text:list-item>
      </text:list>
      <text:p text:style-name="P4"><text:s/></text:p>
      <text:p text:style-name="P4"/>
      <text:p text:style-name="P4"/>
      <text:p text:style-name="P4"/>
      <text:p text:style-name="P4">Пациент(ка): <text:s text:c="5"/>___________________________________</text:p>
      <text:p text:style-name="P4"><text:tab/></text:p>
      <text:p text:style-name="P3">Дата:<text:tab/>__________________________________________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RTF_5f_Num_20_2_20_1" style:display-name="RTF_Num 2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2" style:display-name="RTF_Num 2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3" style:display-name="RTF_Num 2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4" style:display-name="RTF_Num 2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5" style:display-name="RTF_Num 2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6" style:display-name="RTF_Num 2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7" style:display-name="RTF_Num 2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8" style:display-name="RTF_Num 2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9" style:display-name="RTF_Num 2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Default_20_Paragraph_20_Font" style:display-name="Default Paragraph Font" style:family="text"/>
    <style:style style:name="RTF_5f_Num_20_3_20_1" style:display-name="RTF_Num 3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2" style:display-name="RTF_Num 3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3" style:display-name="RTF_Num 3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4" style:display-name="RTF_Num 3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5" style:display-name="RTF_Num 3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6" style:display-name="RTF_Num 3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7" style:display-name="RTF_Num 3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8" style:display-name="RTF_Num 3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9" style:display-name="RTF_Num 3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/>
      </text:list-level-style-number>
      <text:list-level-style-number text:level="2" text:style-name="RTF_5f_Num_20_2_20_2" style:num-suffix="." style:num-format="1">
        <style:list-level-properties/>
      </text:list-level-style-number>
      <text:list-level-style-number text:level="3" text:style-name="RTF_5f_Num_20_2_20_3" style:num-suffix="." style:num-format="1">
        <style:list-level-properties/>
      </text:list-level-style-number>
      <text:list-level-style-number text:level="4" text:style-name="RTF_5f_Num_20_2_20_4" style:num-suffix="." style:num-format="1">
        <style:list-level-properties/>
      </text:list-level-style-number>
      <text:list-level-style-number text:level="5" text:style-name="RTF_5f_Num_20_2_20_5" style:num-suffix="." style:num-format="1">
        <style:list-level-properties/>
      </text:list-level-style-number>
      <text:list-level-style-number text:level="6" text:style-name="RTF_5f_Num_20_2_20_6" style:num-suffix="." style:num-format="1">
        <style:list-level-properties/>
      </text:list-level-style-number>
      <text:list-level-style-number text:level="7" text:style-name="RTF_5f_Num_20_2_20_7" style:num-suffix="." style:num-format="1">
        <style:list-level-properties/>
      </text:list-level-style-number>
      <text:list-level-style-number text:level="8" text:style-name="RTF_5f_Num_20_2_20_8" style:num-suffix="." style:num-format="1">
        <style:list-level-properties/>
      </text:list-level-style-number>
      <text:list-level-style-number text:level="9" text:style-name="RTF_5f_Num_20_2_20_9" style:num-suffix="." style:num-format="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text:style-name="RTF_5f_Num_20_3_20_1" style:num-suffix="." style:num-format="1" text:start-value="3">
        <style:list-level-properties/>
      </text:list-level-style-number>
      <text:list-level-style-number text:level="2" text:style-name="RTF_5f_Num_20_3_20_2" style:num-suffix="." style:num-format="1" text:start-value="3">
        <style:list-level-properties/>
      </text:list-level-style-number>
      <text:list-level-style-number text:level="3" text:style-name="RTF_5f_Num_20_3_20_3" style:num-suffix="." style:num-format="1" text:start-value="3">
        <style:list-level-properties/>
      </text:list-level-style-number>
      <text:list-level-style-number text:level="4" text:style-name="RTF_5f_Num_20_3_20_4" style:num-suffix="." style:num-format="1" text:start-value="3">
        <style:list-level-properties/>
      </text:list-level-style-number>
      <text:list-level-style-number text:level="5" text:style-name="RTF_5f_Num_20_3_20_5" style:num-suffix="." style:num-format="1" text:start-value="3">
        <style:list-level-properties/>
      </text:list-level-style-number>
      <text:list-level-style-number text:level="6" text:style-name="RTF_5f_Num_20_3_20_6" style:num-suffix="." style:num-format="1" text:start-value="3">
        <style:list-level-properties/>
      </text:list-level-style-number>
      <text:list-level-style-number text:level="7" text:style-name="RTF_5f_Num_20_3_20_7" style:num-suffix="." style:num-format="1" text:start-value="3">
        <style:list-level-properties/>
      </text:list-level-style-number>
      <text:list-level-style-number text:level="8" text:style-name="RTF_5f_Num_20_3_20_8" style:num-suffix="." style:num-format="1" text:start-value="3">
        <style:list-level-properties/>
      </text:list-level-style-number>
      <text:list-level-style-number text:level="9" text:style-name="RTF_5f_Num_20_3_20_9" style:num-suffix="." style:num-format="1" text:start-value="3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8T20:57:34.88</meta:creation-date>
    <dc:date>2020-06-19T13:37:57.52</dc:date>
    <dc:creator>1 1</dc:creator>
    <meta:editing-duration>PT5M22S</meta:editing-duration>
    <meta:editing-cycles>2</meta:editing-cycles>
    <meta:generator>OpenOffice/4.1.6$Win32 OpenOffice.org_project/416m1$Build-9790</meta:generator>
    <meta:document-statistic meta:table-count="0" meta:image-count="0" meta:object-count="0" meta:page-count="1" meta:paragraph-count="27" meta:word-count="470" meta:character-count="3639"/>
  </office:meta>
</office:document-meta>
</file>