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extbody" style:master-page-name="MP0" style:family="paragraph">
      <style:paragraph-properties fo:break-before="page" fo:margin-bottom="0in"/>
      <style:text-properties fo:font-weight="bold" style:font-weight-asian="bold" style:font-weight-complex="bold"/>
    </style:style>
    <style:style style:name="P2" style:parent-style-name="Textbody" style:family="paragraph">
      <style:paragraph-properties fo:margin-bottom="0in"/>
    </style:style>
    <style:style style:name="P3" style:parent-style-name="Textbody" style:family="paragraph">
      <style:paragraph-properties fo:margin-bottom="0in"/>
    </style:style>
    <style:style style:name="P4" style:parent-style-name="Textbody" style:family="paragraph">
      <style:paragraph-properties fo:margin-bottom="0in"/>
    </style:style>
    <style:style style:name="T5" style:parent-style-name="Основнойшрифтабзаца" style:family="text">
      <style:text-properties fo:font-weight="bold" style:font-weight-asian="bold" style:font-weight-complex="bold"/>
    </style:style>
    <style:style style:name="P6" style:parent-style-name="Textbody" style:family="paragraph">
      <style:paragraph-properties fo:margin-bottom="0in"/>
    </style:style>
    <style:style style:name="P7" style:parent-style-name="Textbody" style:family="paragraph">
      <style:paragraph-properties fo:margin-bottom="0in"/>
    </style:style>
    <style:style style:name="P8" style:parent-style-name="Textbody" style:family="paragraph">
      <style:paragraph-properties fo:text-align="end" fo:margin-bottom="0in"/>
      <style:text-properties fo:font-weight="bold" style:font-weight-asian="bold" style:font-weight-complex="bold"/>
    </style:style>
    <style:style style:name="P9" style:parent-style-name="Textbody" style:family="paragraph">
      <style:paragraph-properties fo:text-align="end" fo:margin-bottom="0in"/>
      <style:text-properties fo:font-weight="bold" style:font-weight-asian="bold" style:font-weight-complex="bold"/>
    </style:style>
    <style:style style:name="P10" style:parent-style-name="Textbody" style:family="paragraph">
      <style:paragraph-properties fo:text-align="end" fo:margin-bottom="0in"/>
      <style:text-properties fo:font-weight="bold" style:font-weight-asian="bold" style:font-weight-complex="bold"/>
    </style:style>
    <style:style style:name="P11" style:parent-style-name="Textbody" style:family="paragraph">
      <style:paragraph-properties fo:text-align="end" fo:margin-bottom="0in"/>
      <style:text-properties fo:font-weight="bold" style:font-weight-asian="bold" style:font-weight-complex="bold"/>
    </style:style>
    <style:style style:name="P12" style:parent-style-name="Textbody" style:family="paragraph">
      <style:paragraph-properties fo:text-align="end" fo:margin-bottom="0in"/>
      <style:text-properties fo:font-weight="bold" style:font-weight-asian="bold" style:font-weight-complex="bold"/>
    </style:style>
    <style:style style:name="P13" style:parent-style-name="Textbody" style:family="paragraph">
      <style:paragraph-properties fo:text-align="end" fo:margin-bottom="0in"/>
    </style:style>
    <style:style style:name="P14" style:parent-style-name="Textbody" style:family="paragraph">
      <style:paragraph-properties fo:text-align="end" fo:margin-bottom="0in"/>
    </style:style>
    <style:style style:name="P15" style:parent-style-name="Textbody" style:family="paragraph">
      <style:paragraph-properties fo:text-align="end" fo:margin-bottom="0in"/>
    </style:style>
    <style:style style:name="P16" style:parent-style-name="Textbody" style:family="paragraph">
      <style:paragraph-properties fo:margin-bottom="0in"/>
    </style:style>
    <style:style style:name="P17" style:parent-style-name="Textbody" style:family="paragraph">
      <style:paragraph-properties fo:margin-bottom="0in"/>
    </style:style>
    <style:style style:name="P18" style:parent-style-name="Textbody" style:family="paragraph">
      <style:paragraph-properties fo:margin-bottom="0in"/>
    </style:style>
    <style:style style:name="P19" style:parent-style-name="Textbody" style:family="paragraph">
      <style:paragraph-properties fo:text-align="center" fo:margin-bottom="0in"/>
      <style:text-properties fo:font-weight="bold" style:font-weight-asian="bold" style:font-weight-complex="bold"/>
    </style:style>
    <style:style style:name="P20" style:parent-style-name="Textbody" style:family="paragraph">
      <style:paragraph-properties fo:text-align="center" fo:margin-bottom="0in"/>
      <style:text-properties fo:font-weight="bold" style:font-weight-asian="bold" style:font-weight-complex="bold"/>
    </style:style>
    <style:style style:name="P21" style:parent-style-name="Textbody" style:family="paragraph">
      <style:paragraph-properties fo:text-align="center" fo:margin-bottom="0in"/>
      <style:text-properties fo:font-weight="bold" style:font-weight-asian="bold" style:font-weight-complex="bold"/>
    </style:style>
    <style:style style:name="P22" style:parent-style-name="Textbody" style:family="paragraph">
      <style:paragraph-properties fo:text-align="center" fo:margin-bottom="0in"/>
      <style:text-properties fo:font-weight="bold" style:font-weight-asian="bold" style:font-weight-complex="bold"/>
    </style:style>
    <style:style style:name="P23" style:parent-style-name="Textbody" style:family="paragraph">
      <style:paragraph-properties fo:text-align="center" fo:margin-bottom="0in"/>
    </style:style>
    <style:style style:name="P24" style:parent-style-name="Textbody" style:family="paragraph">
      <style:paragraph-properties fo:margin-bottom="0in"/>
    </style:style>
    <style:style style:name="P25" style:parent-style-name="Textbody" style:family="paragraph">
      <style:paragraph-properties fo:margin-bottom="0in"/>
    </style:style>
    <style:style style:name="P26" style:parent-style-name="Textbody" style:family="paragraph">
      <style:paragraph-properties fo:margin-bottom="0in"/>
    </style:style>
    <style:style style:name="P27" style:parent-style-name="Textbody" style:family="paragraph">
      <style:paragraph-properties fo:margin-bottom="0in"/>
    </style:style>
    <style:style style:name="P28" style:parent-style-name="Textbody" style:family="paragraph">
      <style:paragraph-properties fo:margin-bottom="0in"/>
    </style:style>
    <style:style style:name="P29" style:parent-style-name="Textbody" style:family="paragraph">
      <style:paragraph-properties fo:margin-bottom="0in"/>
    </style:style>
    <style:style style:name="P30" style:parent-style-name="Textbody" style:family="paragraph">
      <style:paragraph-properties fo:text-align="center" fo:margin-bottom="0in"/>
      <style:text-properties fo:font-weight="bold" style:font-weight-asian="bold" style:font-weight-complex="bold"/>
    </style:style>
    <style:style style:name="P31" style:parent-style-name="Textbody" style:family="paragraph">
      <style:paragraph-properties fo:text-align="center" fo:margin-bottom="0in"/>
      <style:text-properties fo:font-weight="bold" style:font-weight-asian="bold" style:font-weight-complex="bold"/>
    </style:style>
    <style:style style:name="P32" style:parent-style-name="Textbody" style:family="paragraph">
      <style:paragraph-properties fo:margin-bottom="0in"/>
    </style:style>
    <style:style style:name="P33" style:parent-style-name="Textbody" style:family="paragraph">
      <style:paragraph-properties fo:margin-bottom="0in"/>
    </style:style>
    <style:style style:name="P34" style:parent-style-name="Textbody" style:family="paragraph">
      <style:paragraph-properties fo:margin-bottom="0in"/>
    </style:style>
    <style:style style:name="P35" style:parent-style-name="Textbody" style:family="paragraph">
      <style:paragraph-properties fo:margin-bottom="0in"/>
    </style:style>
    <style:style style:name="P36" style:parent-style-name="Textbody" style:family="paragraph">
      <style:paragraph-properties fo:text-align="center" fo:margin-bottom="0in"/>
      <style:text-properties fo:font-weight="bold" style:font-weight-asian="bold" style:font-weight-complex="bold"/>
    </style:style>
    <style:style style:name="P37" style:parent-style-name="Textbody" style:family="paragraph">
      <style:paragraph-properties fo:text-align="center" fo:margin-bottom="0in"/>
      <style:text-properties fo:font-weight="bold" style:font-weight-asian="bold" style:font-weight-complex="bold"/>
    </style:style>
    <style:style style:name="P38" style:parent-style-name="Textbody" style:family="paragraph">
      <style:paragraph-properties fo:margin-bottom="0in"/>
    </style:style>
    <style:style style:name="T39" style:parent-style-name="Основнойшрифтабзаца" style:family="text">
      <style:text-properties fo:font-weight="bold" style:font-weight-asian="bold" style:font-weight-complex="bold"/>
    </style:style>
    <style:style style:name="P40" style:parent-style-name="Textbody" style:family="paragraph">
      <style:paragraph-properties fo:margin-bottom="0in"/>
    </style:style>
    <style:style style:name="P41" style:parent-style-name="Textbody" style:family="paragraph">
      <style:paragraph-properties fo:margin-bottom="0in"/>
    </style:style>
    <style:style style:name="P42" style:parent-style-name="Textbody" style:family="paragraph">
      <style:paragraph-properties fo:margin-bottom="0in"/>
    </style:style>
    <style:style style:name="T43" style:parent-style-name="Основнойшрифтабзаца" style:family="text">
      <style:text-properties fo:font-weight="bold" style:font-weight-asian="bold" style:font-weight-complex="bold"/>
    </style:style>
    <style:style style:name="P44" style:parent-style-name="Textbody" style:family="paragraph">
      <style:paragraph-properties fo:margin-bottom="0in"/>
    </style:style>
    <style:style style:name="P45" style:parent-style-name="Textbody" style:family="paragraph">
      <style:paragraph-properties fo:margin-bottom="0in"/>
    </style:style>
    <style:style style:name="T46" style:parent-style-name="Основнойшрифтабзаца" style:family="text">
      <style:text-properties fo:font-weight="bold" style:font-weight-asian="bold" style:font-weight-complex="bold"/>
    </style:style>
    <style:style style:name="P47" style:parent-style-name="Textbody" style:family="paragraph">
      <style:paragraph-properties fo:margin-bottom="0in"/>
    </style:style>
    <style:style style:name="P48" style:parent-style-name="Textbody" style:family="paragraph">
      <style:paragraph-properties fo:margin-bottom="0in"/>
    </style:style>
    <style:style style:name="T49" style:parent-style-name="Основнойшрифтабзаца" style:family="text">
      <style:text-properties fo:font-weight="bold" style:font-weight-asian="bold" style:font-weight-complex="bold"/>
    </style:style>
    <style:style style:name="P50" style:parent-style-name="Textbody" style:family="paragraph">
      <style:paragraph-properties fo:margin-bottom="0in"/>
    </style:style>
    <style:style style:name="P51" style:parent-style-name="Textbody" style:family="paragraph">
      <style:paragraph-properties fo:margin-bottom="0in"/>
    </style:style>
    <style:style style:name="T52" style:parent-style-name="Основнойшрифтабзаца" style:family="text">
      <style:text-properties fo:font-weight="bold" style:font-weight-asian="bold" style:font-weight-complex="bold"/>
    </style:style>
    <style:style style:name="P53" style:parent-style-name="Textbody" style:family="paragraph">
      <style:paragraph-properties fo:margin-bottom="0in"/>
    </style:style>
    <style:style style:name="T54" style:parent-style-name="Основнойшрифтабзаца" style:family="text">
      <style:text-properties fo:font-weight="bold" style:font-weight-asian="bold" style:font-weight-complex="bold"/>
    </style:style>
    <style:style style:name="P55" style:parent-style-name="Textbody" style:family="paragraph">
      <style:paragraph-properties fo:margin-bottom="0in"/>
    </style:style>
    <style:style style:name="P56" style:parent-style-name="Textbody" style:family="paragraph">
      <style:paragraph-properties fo:margin-bottom="0in"/>
    </style:style>
    <style:style style:name="T57" style:parent-style-name="Основнойшрифтабзаца" style:family="text">
      <style:text-properties fo:font-weight="bold" style:font-weight-asian="bold" style:font-weight-complex="bold"/>
    </style:style>
    <style:style style:name="P58" style:parent-style-name="Textbody" style:family="paragraph">
      <style:paragraph-properties fo:margin-bottom="0in"/>
    </style:style>
    <style:style style:name="P59" style:parent-style-name="Textbody" style:family="paragraph">
      <style:paragraph-properties fo:margin-bottom="0in"/>
    </style:style>
    <style:style style:name="T60" style:parent-style-name="Основнойшрифтабзаца" style:family="text">
      <style:text-properties fo:font-weight="bold" style:font-weight-asian="bold" style:font-weight-complex="bold"/>
    </style:style>
    <style:style style:name="T61" style:parent-style-name="Основнойшрифтабзаца" style:family="text">
      <style:text-properties fo:font-weight="bold" style:font-weight-asian="bold" style:font-weight-complex="bold"/>
    </style:style>
    <style:style style:name="P62" style:parent-style-name="Textbody" style:family="paragraph">
      <style:paragraph-properties fo:margin-bottom="0in"/>
    </style:style>
    <style:style style:name="P63" style:parent-style-name="Textbody" style:family="paragraph">
      <style:paragraph-properties fo:margin-bottom="0in"/>
    </style:style>
    <style:style style:name="T64" style:parent-style-name="Основнойшрифтабзаца" style:family="text">
      <style:text-properties fo:font-weight="bold" style:font-weight-asian="bold" style:font-weight-complex="bold"/>
    </style:style>
    <style:style style:name="P65" style:parent-style-name="Textbody" style:family="paragraph">
      <style:paragraph-properties fo:margin-bottom="0in"/>
    </style:style>
    <style:style style:name="P66" style:parent-style-name="Textbody" style:family="paragraph">
      <style:paragraph-properties fo:text-align="center" fo:margin-bottom="0in"/>
      <style:text-properties fo:font-weight="bold" style:font-weight-asian="bold" style:font-weight-complex="bold"/>
    </style:style>
    <style:style style:name="P67" style:parent-style-name="Textbody" style:family="paragraph">
      <style:paragraph-properties fo:text-align="center" fo:margin-bottom="0in"/>
      <style:text-properties fo:font-weight="bold" style:font-weight-asian="bold" style:font-weight-complex="bold"/>
    </style:style>
    <style:style style:name="P68" style:parent-style-name="Textbody" style:family="paragraph">
      <style:paragraph-properties fo:margin-bottom="0in"/>
    </style:style>
    <style:style style:name="P69" style:parent-style-name="Textbody" style:family="paragraph">
      <style:paragraph-properties fo:margin-bottom="0in"/>
    </style:style>
    <style:style style:name="P70" style:parent-style-name="Textbody" style:family="paragraph">
      <style:paragraph-properties fo:margin-bottom="0in"/>
    </style:style>
    <style:style style:name="P71" style:parent-style-name="Textbody" style:list-style-name="LFO1" style:family="paragraph">
      <style:paragraph-properties fo:margin-bottom="0in" fo:margin-left="0in" fo:text-indent="0in">
        <style:tab-stops/>
      </style:paragraph-properties>
    </style:style>
    <style:style style:name="P72" style:parent-style-name="Textbody" style:family="paragraph">
      <style:paragraph-properties fo:margin-bottom="0in"/>
    </style:style>
    <style:style style:name="P73" style:parent-style-name="Textbody" style:family="paragraph">
      <style:paragraph-properties fo:margin-bottom="0in"/>
    </style:style>
    <style:style style:name="P74" style:parent-style-name="Textbody" style:family="paragraph">
      <style:paragraph-properties fo:margin-bottom="0in"/>
    </style:style>
    <style:style style:name="P75" style:parent-style-name="Textbody" style:family="paragraph">
      <style:paragraph-properties fo:margin-bottom="0in"/>
    </style:style>
    <style:style style:name="P76" style:parent-style-name="Textbody" style:family="paragraph">
      <style:paragraph-properties fo:margin-bottom="0in"/>
    </style:style>
    <style:style style:name="P77" style:parent-style-name="Textbody" style:list-style-name="LFO2" style:family="paragraph">
      <style:paragraph-properties fo:margin-bottom="0in" fo:margin-left="0in" fo:text-indent="0in">
        <style:tab-stops/>
      </style:paragraph-properties>
    </style:style>
    <style:style style:name="P78" style:parent-style-name="Textbody" style:family="paragraph">
      <style:paragraph-properties fo:margin-bottom="0in"/>
    </style:style>
    <style:style style:name="T79" style:parent-style-name="Основнойшрифтабзаца" style:family="text">
      <style:text-properties fo:font-weight="bold" style:font-weight-asian="bold" style:font-weight-complex="bold"/>
    </style:style>
    <style:style style:name="P80" style:parent-style-name="Textbody" style:family="paragraph">
      <style:paragraph-properties fo:margin-bottom="0in"/>
    </style:style>
    <style:style style:name="P81" style:parent-style-name="Textbody" style:family="paragraph">
      <style:paragraph-properties fo:margin-bottom="0in"/>
    </style:style>
    <style:style style:name="P82" style:parent-style-name="Textbody" style:family="paragraph">
      <style:paragraph-properties fo:margin-bottom="0in"/>
    </style:style>
    <style:style style:name="P83" style:parent-style-name="Textbody" style:family="paragraph">
      <style:paragraph-properties fo:margin-bottom="0in"/>
    </style:style>
    <style:style style:name="P84" style:parent-style-name="Textbody" style:family="paragraph">
      <style:paragraph-properties fo:text-align="center" fo:margin-bottom="0in"/>
      <style:text-properties fo:font-weight="bold" style:font-weight-asian="bold" style:font-weight-complex="bold"/>
    </style:style>
    <style:style style:name="P85" style:parent-style-name="Textbody" style:family="paragraph">
      <style:paragraph-properties fo:text-align="center" fo:margin-bottom="0in"/>
      <style:text-properties fo:font-weight="bold" style:font-weight-asian="bold" style:font-weight-complex="bold"/>
    </style:style>
    <style:style style:name="P86" style:parent-style-name="Textbody" style:family="paragraph">
      <style:paragraph-properties fo:margin-bottom="0in"/>
    </style:style>
    <style:style style:name="P87" style:parent-style-name="Textbody" style:family="paragraph">
      <style:paragraph-properties fo:margin-bottom="0in"/>
    </style:style>
    <style:style style:name="P88" style:parent-style-name="Textbody" style:family="paragraph">
      <style:paragraph-properties fo:margin-bottom="0in"/>
    </style:style>
    <style:style style:name="P89" style:parent-style-name="Textbody" style:family="paragraph">
      <style:paragraph-properties fo:margin-bottom="0in"/>
    </style:style>
    <style:style style:name="P90" style:parent-style-name="Textbody" style:family="paragraph">
      <style:paragraph-properties fo:margin-bottom="0in"/>
    </style:style>
    <style:style style:name="P91" style:parent-style-name="Textbody" style:family="paragraph">
      <style:paragraph-properties fo:margin-bottom="0in"/>
    </style:style>
    <style:style style:name="P92" style:parent-style-name="Textbody" style:family="paragraph">
      <style:paragraph-properties fo:margin-bottom="0in"/>
    </style:style>
    <style:style style:name="P93" style:parent-style-name="Textbody" style:family="paragraph">
      <style:paragraph-properties fo:text-align="center" fo:margin-bottom="0in"/>
      <style:text-properties fo:font-weight="bold" style:font-weight-asian="bold" style:font-weight-complex="bold"/>
    </style:style>
    <style:style style:name="P94" style:parent-style-name="Textbody" style:family="paragraph">
      <style:paragraph-properties fo:text-align="center" fo:margin-bottom="0in"/>
      <style:text-properties fo:font-weight="bold" style:font-weight-asian="bold" style:font-weight-complex="bold"/>
    </style:style>
    <style:style style:name="P95" style:parent-style-name="Textbody" style:family="paragraph">
      <style:paragraph-properties fo:margin-bottom="0in"/>
    </style:style>
    <style:style style:name="P96" style:parent-style-name="Textbody" style:family="paragraph">
      <style:paragraph-properties fo:margin-bottom="0in"/>
    </style:style>
    <style:style style:name="P97" style:parent-style-name="Textbody" style:family="paragraph">
      <style:paragraph-properties fo:margin-bottom="0in"/>
    </style:style>
    <style:style style:name="P98" style:parent-style-name="Textbody" style:family="paragraph">
      <style:paragraph-properties fo:text-align="center" fo:margin-bottom="0in"/>
      <style:text-properties fo:font-weight="bold" style:font-weight-asian="bold" style:font-weight-complex="bold"/>
    </style:style>
    <style:style style:name="P99" style:parent-style-name="Textbody" style:family="paragraph">
      <style:paragraph-properties fo:text-align="center" fo:margin-bottom="0in"/>
      <style:text-properties fo:font-weight="bold" style:font-weight-asian="bold" style:font-weight-complex="bold"/>
    </style:style>
    <style:style style:name="P100" style:parent-style-name="Textbody" style:family="paragraph">
      <style:paragraph-properties fo:margin-bottom="0in"/>
    </style:style>
    <style:style style:name="P101" style:parent-style-name="Textbody" style:family="paragraph">
      <style:paragraph-properties fo:margin-bottom="0in"/>
    </style:style>
    <style:style style:name="P102" style:parent-style-name="Textbody" style:family="paragraph">
      <style:paragraph-properties fo:margin-bottom="0in"/>
    </style:style>
    <style:style style:name="P103" style:parent-style-name="Textbody" style:family="paragraph">
      <style:paragraph-properties fo:margin-bottom="0in"/>
    </style:style>
    <style:style style:name="P104" style:parent-style-name="Textbody" style:family="paragraph">
      <style:paragraph-properties fo:text-align="center" fo:margin-bottom="0in"/>
    </style:style>
    <style:style style:name="T105" style:parent-style-name="Основнойшрифтабзаца" style:family="text">
      <style:text-properties fo:font-weight="bold" style:font-weight-asian="bold" style:font-weight-complex="bold"/>
    </style:style>
    <style:style style:name="T106" style:parent-style-name="Основнойшрифтабзаца" style:family="text">
      <style:text-properties fo:font-weight="bold" style:font-weight-asian="bold" style:font-weight-complex="bold"/>
    </style:style>
    <style:style style:name="P107" style:parent-style-name="Textbody" style:family="paragraph">
      <style:paragraph-properties fo:text-align="center" fo:margin-bottom="0in"/>
      <style:text-properties fo:font-weight="bold" style:font-weight-asian="bold" style:font-weight-complex="bold"/>
    </style:style>
    <style:style style:name="P108" style:parent-style-name="Textbody" style:family="paragraph">
      <style:paragraph-properties fo:margin-bottom="0in"/>
    </style:style>
    <style:style style:name="T109" style:parent-style-name="Основнойшрифтабзаца" style:family="text">
      <style:text-properties fo:font-weight="bold" style:font-weight-asian="bold" style:font-weight-complex="bold" style:text-underline-type="single" style:text-underline-style="solid" style:text-underline-width="auto" style:text-underline-mode="continuous"/>
    </style:style>
    <style:style style:name="T110" style:parent-style-name="Основнойшрифтабзаца" style:family="text">
      <style:text-properties fo:font-weight="bold" style:font-weight-asian="bold" style:font-weight-complex="bold" style:text-underline-type="single" style:text-underline-style="solid" style:text-underline-width="auto" style:text-underline-mode="continuous"/>
    </style:style>
    <style:style style:name="P111" style:parent-style-name="Textbody" style:family="paragraph">
      <style:paragraph-properties fo:margin-bottom="0in"/>
    </style:style>
    <style:style style:name="T112" style:parent-style-name="Основнойшрифтабзаца" style:family="text">
      <style:text-properties fo:font-weight="bold" style:font-weight-asian="bold" style:font-weight-complex="bold"/>
    </style:style>
    <style:style style:name="T113" style:parent-style-name="Основнойшрифтабзаца" style:family="text">
      <style:text-properties fo:font-weight="bold" style:font-weight-asian="bold" style:font-weight-complex="bold"/>
    </style:style>
    <style:style style:name="P114" style:parent-style-name="Textbody" style:family="paragraph">
      <style:paragraph-properties fo:margin-bottom="0in"/>
    </style:style>
    <style:style style:name="P115" style:parent-style-name="Textbody" style:family="paragraph">
      <style:paragraph-properties fo:margin-bottom="0in"/>
    </style:style>
    <style:style style:name="P116" style:parent-style-name="Textbody" style:family="paragraph">
      <style:paragraph-properties fo:margin-bottom="0in"/>
    </style:style>
    <style:style style:name="P117" style:parent-style-name="Textbody" style:family="paragraph">
      <style:paragraph-properties fo:margin-bottom="0in"/>
    </style:style>
    <style:style style:name="P118" style:parent-style-name="Textbody" style:family="paragraph">
      <style:paragraph-properties fo:margin-bottom="0in"/>
    </style:style>
    <style:style style:name="P119" style:parent-style-name="Textbody" style:family="paragraph">
      <style:paragraph-properties fo:margin-bottom="0in"/>
    </style:style>
    <style:style style:name="P120" style:parent-style-name="Textbody" style:family="paragraph">
      <style:paragraph-properties fo:margin-bottom="0in"/>
    </style:style>
    <style:style style:name="P121" style:parent-style-name="Textbody" style:family="paragraph">
      <style:paragraph-properties fo:margin-bottom="0in"/>
    </style:style>
    <style:style style:name="P122" style:parent-style-name="Textbody" style:family="paragraph">
      <style:paragraph-properties fo:margin-bottom="0in"/>
    </style:style>
    <style:style style:name="P123" style:parent-style-name="Textbody" style:family="paragraph">
      <style:paragraph-properties fo:margin-bottom="0in"/>
    </style:style>
    <style:style style:name="P124" style:parent-style-name="Textbody" style:family="paragraph">
      <style:paragraph-properties fo:margin-bottom="0in"/>
    </style:style>
    <style:style style:name="P125" style:parent-style-name="Textbody" style:family="paragraph">
      <style:paragraph-properties fo:margin-bottom="0in"/>
    </style:style>
    <style:style style:name="P126" style:parent-style-name="Textbody" style:family="paragraph">
      <style:paragraph-properties fo:margin-bottom="0in"/>
    </style:style>
    <style:style style:name="P127" style:parent-style-name="Textbody" style:family="paragraph">
      <style:paragraph-properties fo:margin-bottom="0in"/>
    </style:style>
    <style:style style:name="P128" style:parent-style-name="Textbody" style:family="paragraph">
      <style:paragraph-properties fo:margin-bottom="0in"/>
    </style:style>
    <style:style style:name="P129" style:parent-style-name="Textbody" style:family="paragraph">
      <style:paragraph-properties fo:margin-bottom="0in"/>
      <style:text-properties fo:font-size="11pt" style:font-size-asian="11pt" style:font-size-complex="11pt"/>
    </style:style>
    <style:style style:name="P130" style:parent-style-name="Textbody" style:family="paragraph">
      <style:paragraph-properties fo:margin-bottom="0in"/>
      <style:text-properties fo:font-size="11pt" style:font-size-asian="11pt" style:font-size-complex="11pt"/>
    </style:style>
    <style:style style:name="P131" style:parent-style-name="Textbody" style:family="paragraph">
      <style:paragraph-properties fo:margin-bottom="0in"/>
      <style:text-properties fo:font-size="11pt" style:font-size-asian="11pt" style:font-size-complex="11pt"/>
    </style:style>
    <style:style style:name="P132" style:parent-style-name="Textbody" style:family="paragraph">
      <style:paragraph-properties fo:margin-bottom="0in"/>
      <style:text-properties fo:font-size="11pt" style:font-size-asian="11pt" style:font-size-complex="11pt"/>
    </style:style>
    <style:style style:name="P133" style:parent-style-name="Textbody" style:family="paragraph">
      <style:paragraph-properties fo:margin-bottom="0in"/>
    </style:style>
    <style:style style:name="T134" style:parent-style-name="Основнойшрифтабзаца" style:family="text">
      <style:text-properties fo:font-size="11pt" style:font-size-asian="11pt" style:font-size-complex="11pt"/>
    </style:style>
    <style:style style:name="T135" style:parent-style-name="Основнойшрифтабзаца" style:family="text">
      <style:text-properties fo:font-size="11pt" style:font-size-asian="11pt" style:font-size-complex="11pt"/>
    </style:style>
    <style:style style:name="T136" style:parent-style-name="Основнойшрифтабзаца" style:family="text">
      <style:text-properties fo:font-size="9pt" style:font-size-asian="9pt" style:font-size-complex="9pt"/>
    </style:style>
    <style:style style:name="T137" style:parent-style-name="Основнойшрифтабзаца" style:family="text">
      <style:text-properties fo:font-size="9pt" style:font-size-asian="9pt" style:font-size-complex="9pt"/>
    </style:style>
    <style:style style:name="P138" style:parent-style-name="Textbody" style:family="paragraph">
      <style:paragraph-properties fo:margin-bottom="0in"/>
      <style:text-properties fo:font-size="9pt" style:font-size-asian="9pt" style:font-size-complex="9pt"/>
    </style:style>
    <style:style style:name="P139" style:parent-style-name="Textbody" style:family="paragraph">
      <style:paragraph-properties fo:margin-bottom="0in"/>
      <style:text-properties fo:font-size="9pt" style:font-size-asian="9pt" style:font-size-complex="9pt"/>
    </style:style>
    <style:style style:name="P140" style:parent-style-name="Textbody" style:family="paragraph">
      <style:paragraph-properties fo:margin-bottom="0in"/>
      <style:text-properties fo:font-size="11pt" style:font-size-asian="11pt" style:font-size-complex="11pt"/>
    </style:style>
    <style:style style:name="P141" style:parent-style-name="Textbody" style:family="paragraph">
      <style:paragraph-properties fo:margin-bottom="0in"/>
    </style:style>
    <style:style style:name="T142" style:parent-style-name="Основнойшрифтабзаца" style:family="text">
      <style:text-properties fo:font-size="11pt" style:font-size-asian="11pt" style:font-size-complex="11pt"/>
    </style:style>
    <style:style style:name="T143" style:parent-style-name="Основнойшрифтабзаца" style:family="text">
      <style:text-properties fo:font-size="11pt" style:font-size-asian="11pt" style:font-size-complex="11pt"/>
    </style:style>
    <style:style style:name="T144" style:parent-style-name="Основнойшрифтабзаца" style:family="text">
      <style:text-properties fo:font-size="9pt" style:font-size-asian="9pt" style:font-size-complex="9pt"/>
    </style:style>
  </office:automatic-styles>
  <office:body>
    <office:text text:use-soft-page-breaks="true">
      <text:p text:style-name="P1"><text:s text:c="3"/>ООО «КЛИНИКА АМИРХАНОВА» </text:p>
      <text:p text:style-name="P2">Республика Дагестан </text:p>
      <text:p text:style-name="P3">г. Махачкала, ул. Циолковского 12 В </text:p>
      <text:p text:style-name="P4">тел:<text:span text:style-name="T5"> 77-70-07, 8 (965) 488-77-00. </text:span></text:p>
      <text:p text:style-name="P6"> </text:p>
      <text:p text:style-name="P7"/>
      <text:p text:style-name="P8">Приложение №2 </text:p>
      <text:p text:style-name="P9">к договору  </text:p>
      <text:p text:style-name="P10">о предоставлении медицинских услуг </text:p>
      <text:p text:style-name="P11"> </text:p>
      <text:p text:style-name="P12">№____от « ____<text:s/>»_____________20___ г. </text:p>
      <text:p text:style-name="P13"> </text:p>
      <text:p text:style-name="P14"> </text:p>
      <text:p text:style-name="P15"> </text:p>
      <text:p text:style-name="P16"/>
      <text:p text:style-name="P17"/>
      <text:p text:style-name="P18"> </text:p>
      <text:p text:style-name="P19">ИНФОРМИРОВАННОЕ ДОБРОВОЛЬНОЕ СОГЛАСИЕ </text:p>
      <text:p text:style-name="P20">на проведение медицинского вмешательства </text:p>
      <text:p text:style-name="P21">«верхняя блефаропластика». </text:p>
      <text:p text:style-name="P22"/>
      <text:p text:style-name="P23"> </text:p>
      <text:p text:style-name="P24"> </text:p>
      <text:p text:style-name="P25">В соответствии со ст. 20, 22 Федерального закона от 21.11.2011 г. № 323-ФЗ «Об основах охраны<text:s/>здоровья граждан в Российской Федерации» мне_____________________________________________  _____ года рождения, разъяснены сведения о состоянии моего здоровья и необходимый и подлежащий выполнению в связи с этим объем диагностических и лечебных (хирургических) манипуляций. </text:p>
      <text:p text:style-name="P26">Я, даю добровольное согласие на оказание мне медицинской услуги – верхняя блефаропластика в объеме, предусмотренном договором о предоставлении медицинских услуг и планом лечения. </text:p>
      <text:p text:style-name="P27">Содержание и результаты медицинской услуги, возможные опасности и осложнения, а также возможности альтернативных методов лечения мне полностью объяснены Врачом, и я их полностью понял(а). </text:p>
      <text:p text:style-name="P28">Особенно важными и полностью ясными для меня являются следующие положения: </text:p>
      <text:p text:style-name="P29"/>
      <text:p text:style-name="P30">ОБЩИЕ ФАКТОРЫ РИСКА </text:p>
      <text:p text:style-name="P31"/>
      <text:p text:style-name="P32">Любое хирургическое вмешательство влечет за собой риск таких осложнений, как инфекция, образование гематомы, изменения в ощущениях, послеоперационная боль, замедленное заживление операционной раны. Потребление чеснока, аспирина за 2 недели до операции может увеличить кровопотерю и<text:s/>привести к образованию гематомы в раннем послеоперационном периоде. Предлагаем не курить 3 недели до операции и 20 дней после нее. Прием витаминов "С" и "К" в течение 2 недель перед операцией, если нет противопоказаний, уменьшает упомянутый риск. Прием препаратов витамина "Е" нежелателен. Вы обязаны сообщить оперирующему хирургу о любом и каждом заболевании, как в прошлом, так и на текущий момент, а также о любых недомоганиях, не ставших предметом диагностики и лечения. </text:p>
      <text:p text:style-name="P33"> </text:p>
      <text:p text:style-name="P34"> </text:p>
      <text:p text:style-name="P35"> </text:p>
      <text:p text:style-name="P36">НЕОБХОДИМЫЕ СВЕДЕНИЯ ОБ<text:s/> ОПЕРАЦИИ </text:p>
      <text:p text:style-name="P37"/>
      <text:p text:style-name="P38"><text:span text:style-name="T39">ОБЩИЕ ПРИНЦИПЫ</text:span>. Старение век связано с ослаблением и опусканием вниз всех мягких тканей. Поверхностный и глубокий жировой и мышечный слой своим весом смещают кожу, которая с возрастом теряет эластичность и тургор, т.е. способность противостоять<text:s/>этому смещению. Хирург объяснит необходимую протяженность раны и форму рубцов. Совместно с хирургом, вы должны прийти к принятию конкретной программы коррекции Ваших верхних век. Окончательная оценка результата возможна спустя 2 - 3 месяца. Время сохранения эффекта операции – от 3 до 7 лет. </text:p>
      <text:p text:style-name="P40"/>
      <text:p text:style-name="P41"/>
      <text:p text:style-name="P42"><text:span text:style-name="T43">ПОДГОТОВКА.</text:span><text:s/>Исключить бесконтрольный прием медикаментов за 3 недели, аспирина, витамина "Е" за 2 недели. Начать прием витамина "С" за неделю до операции. Накануне обеспечить хороший ночной сон, можно с применением снотворных, известных Вам. Утром в день операции вымыться с мылом, обладающим бактерицидным действием, ничего не есть и не пить, убедиться,. В клинике о вас позаботится персонал. Перед операцией Вам дадут успокоительное. </text:p>
      <text:p text:style-name="P44"/>
      <text:p text:style-name="P45"><text:span text:style-name="T46">ОБЕЗБОЛИВАНИЕ</text:span>. Чаще всего операция<text:s/>проводится под местной анестезией. Однако, операция может проводиться и с углубленной седацией. Могут иметь место неприятные ощущения, в виде жжения, щипков, сдавления, натяжения мягких тканей. Если когда-либо Вы подвергались воздействию местных анестетиков и при этом испытывали неприятные ощущения (головокружение, тошнота, рвота или аллергические реакции) обязательно сообщите об этом  врачу. Продолжительность операции – 30-60 минут. </text:p>
      <text:p text:style-name="P47"/>
      <text:p text:style-name="P48"><text:span text:style-name="T49">ОПЕРАЦИЯ.<text:s/></text:span>На операционном столе вы лежите на спине. После обработки лица<text:s/>антисептиком и обезболивания проводится разрез в складке верхнего века. Кожа отслаивается, ее излишки удаляются. После остановки кровотечения, если будет необходимость, будут удалены жировые грыжи. После этого на кожу накладываются швы. Длительность операции от 30 до 60 минут. </text:p>
      <text:p text:style-name="P50"/>
      <text:p text:style-name="P51"><text:span text:style-name="T52">ПОВЯЗКА</text:span>. Обычно не требуется. Швы заклеиваются специальной хирургической лентой. </text:p>
      <text:p text:style-name="P53"><text:span text:style-name="T54">ИЗМЕНЕНИЕ ЧУВСТВИТЕЛЬНОСТИ</text:span>. Оперативные доступы предполагают наименьшее нарушение чувствительности кожи. Однако в некоторых областях может<text:s/>наступить временная парестезия или даже анестезия. </text:p>
      <text:p text:style-name="P55"/>
      <text:p text:style-name="P56"><text:span text:style-name="T57">РУБЦЫ.</text:span><text:s/>Выполняется косметический шов, что подразумевает сборивание краев кожи для их взаимной компрессии. Это делается для профилактики формирования широкого рубца. Разрезы могут быть заметны и через месяцы, и полностью «увядают» к 10-12 месяцам. Стремясь укоротить рубец, хирург «сборивает» его, что ведет к образованию двух кожных складок на его окончаниях, которые сглаживаются в течение 2-3 месяцев. </text:p>
      <text:p text:style-name="P58"> </text:p>
      <text:p text:style-name="P59"><text:span text:style-name="T60">ОТЕК.</text:span><text:span text:style-name="T61"> </text:span>После операции неизбежна отечность, особенно сильная первые 3 недели. Отек тем заметнее,  чем радикальнее операция. Следует быть готовым к тому, что отек может быть заметен до 3 месяцев.  Экхимоз (синяки), может наблюдаться до 3 недель. В дальнейшем периодические отеки с болями могут быть по утрам,  легкая асимметрия заметна практически всегда.  Окончательный результат оценивается от 2 до 6 месяцев. </text:p>
      <text:p text:style-name="P62"/>
      <text:p text:style-name="P63"><text:span text:style-name="T64">БОЛЬ.<text:s/></text:span>Первые дни после операции обычно беспокоит боль при движении. Обязателен контроль врача, чтобы исключить скопление крови и жидкости. Во время перевязок болевые ощущения практически неизбежны, также и при снятии швов. Вокруг шва, особенно при надавливании, боль может беспокоить 2-3 месяца. Зуд кожи беспокоит не более 6 месяцев. </text:p>
      <text:p text:style-name="P65"/>
      <text:p text:style-name="P66">ОСОБЫЕ НЕЖЕЛАТЕЛЬНЫЕ ПОСЛЕДСТВИЯ </text:p>
      <text:p text:style-name="P67"/>
      <text:p text:style-name="P68">1.      Кровотечение, которое в редких случаях может потребовать госпитализации, повторной операции и переливания крови. существует вероятность образования подкожных сгустков крови, для удаления которых может потребоваться применение хирургического дренирования. </text:p>
      <text:p text:style-name="P69">2.      Инфицирование встречается крайне редко, однако, в случае его развития возможно возникновение необходимости лечения антибиотиками и/или применение хирургического дренирования. </text:p>
      <text:p text:style-name="P70">3.      Изменение чувствительности кожи (повышение или снижение вплоть до полного ее отсутствия) в затронутых при операции областях могут сохраняться несколько месяцев. Небольшая вероятность того, что в некоторых ограниченных участках изменение чувствительности сохраниться навсегда, все же существует. </text:p>
      <text:list text:style-name="LFO1" text:continue-numbering="true">
        <text:list-item>
          <text:p text:style-name="P71">Образование нежелательных рубцов или их уплотнение встречается редко. Не забывайте, что любая операция оставляет рубцы, которые являются неизбежным результатом заживления ран. Иногда отмечается образования подкожных уплотнений, которые обычно проходят через некоторое время. </text:p>
        </text:list-item>
      </text:list>
      <text:p text:style-name="P72"/>
      <text:soft-page-break/>
      <text:p text:style-name="P73">5.    Человеческое лицо от природы асимметрично. Изменение разреза глаз не является целью данной операции. Достигнуть симметрии в результате операции практически не возможно. </text:p>
      <text:p text:style-name="P74">6.    В отдельных случаях после операции на веках отмечаются нарушенные функции лицевых нервов. В подавляющем большинстве случаев эти явления полностью обратимы. </text:p>
      <text:p text:style-name="P75">7.    При пластике век и удалении избытков периорбитальной клетчатки (грыж) обычно развивается отечность окружающих тканей не одинаковая с противоположных сторон, которая всегда носит временный характер. </text:p>
      <text:p text:style-name="P76">8.    При этих операциях существует риск повреждения слезной железы, носослезного канала и двигательного аппарата глаза. </text:p>
      <text:list text:style-name="LFO2" text:continue-numbering="true">
        <text:list-item>
          <text:p text:style-name="P77">Выворот нижнего века. </text:p>
        </text:list-item>
      </text:list>
      <text:p text:style-name="P78"><text:span text:style-name="T79">ОЦЕНКА РЕЗУЛЬТАТА</text:span> Мотивы, побуждающие вас идти на серьезное хирургическое вмешательство, делятся на две<text:s/>группы: личные и публичные. Личные мотивы – неприятие вами персонально изменений вашего тела. Публичные –<text:s/>это ожидаемый вами эффект, который хирургическая коррекция произведет на окружающих. Этот эффект во всех без исключения случаях двоякий: одна часть вашего окружения будет вместе с вами с радостью констатировать несомненный положительный эффект операции и поддерживать вас в работе с ранними послеоперационными проблемами. Вторая часть окружающих вас (вне зависимости от степени родства или близости) будут<text:s/>«сострадательно» указывать вам на эти проблемы, игнорировать объективные улучшения внешности и стремиться вызвать у вас сожаление о решении оперироваться. Эта черта человеческой личности известна врачам и психологам как феномен «близкой подруги». Столкнувшись с ним после операции, вспомните, что хирург не в силах влиять на окружающую нас ревность и зависть, он не ставил своей целью изменить ваши межличностные отношения, а лишь ответить на ваши персональные (личные, эгоистические) ожидания, которые грубо можно выразить формулой «Я хочу нравиться себе самой (самому)». </text:p>
      <text:p text:style-name="P80">Не все пациенты способны адекватно изложить субъективные ожидания от операции в ясной форме, а изредка подсознательные побуждения к операции имеют лишь косвенное отношение к внешности. Хирург обязательно использует в беседе ряд отработанных психологических приемов для выявления неадекватных экспектаций (ожиданий), но этого может оказаться недостаточно, и операция, объективно достигшая согласованных целей, может не принести требуемого психологического комфорта. Итак, операция дает конкретные и предсказуемые результаты, которые хирург покажет на вашем теле и на фотографиях. Именно эти и никакие иные изменения будут являться<text:s/>СОГЛАСОВАННЫМИ<text:s/>целями.  </text:p>
      <text:p text:style-name="P81">Есть две причины недовольства пациента своим<text:s/>видом после операции.</text:p>
      <text:p text:style-name="P82"><text:s/>Первая - невнимательность при предоперационном согласовании ожидаемого эффекта. Вторая - забвение изложенных выше предупреждений о послеоперационных проблемах. Вы будете объективно выглядеть лучше и моложе в любом случае, но полная информированность призвана сделать и ваш субъективный психологический комфорт полным. Для хирурга – ваша информированность есть залог вашей готовности к тесному сотрудничеству во имя скорейшего получения оптимального результата. </text:p>
      <text:p text:style-name="P83"> </text:p>
      <text:p text:style-name="P84">ПОСЛЕОПЕРАЦИОННЫЙ ПЕРИОД </text:p>
      <text:p text:style-name="P85"> </text:p>
      <text:p text:style-name="P86">Вы можете покинуть клинику уже в день операции, полежав в палате послеоперационного ухода от 1 до 8 часов, в зависимости от Вашего самочувствия. </text:p>
      <text:p text:style-name="P87">1.      Обязательный прием с целью профилактики бактериальной инфекции антибиотика «Ципролет А» в дозе 1000<text:s/>мг в сутки в течение 5-и дней. </text:p>
      <text:p text:style-name="P88">2.      Ограничение физической нагрузки в течение месяца. </text:p>
      <text:p text:style-name="P89">3.      Контрольные осмотры хирургом в клинике  1 раз в 5 дней в течение первых 15-ти дней после операции. </text:p>
      <text:p text:style-name="P90">4.      При возникновении любых изменений самочувствия необходимо срочно связаться с лечащим врачом </text:p>
      <text:p text:style-name="P91">5.      Возникновение болевых ощущений в послеоперационном периоде купируется приемом препарата «Кетродол» («Кеторол», «Кеторолак») или ректальных свечей с «Вольтареном». </text:p>
      <text:p text:style-name="P92">  </text:p>
      <text:p text:style-name="P93">АЛЬТЕРНАТИВНЫЕ МЕТОДЫ </text:p>
      <text:p text:style-name="P94"/>
      <text:p text:style-name="P95">1.      Отказ от операции. Последствия отказа – отсутствие каких-либо эстетических улучшений. </text:p>
      <text:p text:style-name="P96">2.      Терапевтическая косметология. К сожалению, на определенном этапе, когда операция уже показана, терапевтические методы малоэффективны. </text:p>
      <text:p text:style-name="P97"> </text:p>
      <text:soft-page-break/>
      <text:p text:style-name="P98">ГАРАНТИЯ РЕЗУЛЬТАТА </text:p>
      <text:p text:style-name="P99"/>
      <text:p text:style-name="P100">Медицина не является точной наукой и 100% гарантии успешного исхода операции не существует по объективным, не зависящим от врача причинам: </text:p>
      <text:p text:style-name="P101">1.      Организм каждого человека индивидуален и уникален, нет методов, позволяющих точно предсказать послеоперационное течение и реакцию организма на вмешательство. </text:p>
      <text:p text:style-name="P102">2.      Осложнения и неудачи лечения могут возникать при неправильном выполнении и несоблюдении пациентом предписаний врача. </text:p>
      <text:p text:style-name="P103"> </text:p>
      <text:p text:style-name="P104">Р<text:span text:style-name="T105">АСПИСКА-СОГЛАСИЕ ПАЦИЕНТА</text:span><text:span text:style-name="T106"> </text:span></text:p>
      <text:p text:style-name="P107"/>
      <text:p text:style-name="P108">Я, даю согласие на проведение медицинского<text:s/>вмешательства –<text:span text:style-name="T109">верхняя блефаропластика.</text:span><text:span text:style-name="T110"> </text:span></text:p>
      <text:p text:style-name="P111">Я прочел (прочла) и понял(а) все перечисленные сведения.<text:s/><text:span text:style-name="T112">Я осознаю, что хирургические, послеоперационные и психологические факторы риска, связанные с операцией, не могут быть полностью предсказуемы, даже при согласо</text:span><text:span text:style-name="T113">ванном планировании результата</text:span><text:s/>и совершенном техническом выполнении операции, и я принимаю такие условия. </text:p>
      <text:p text:style-name="P114">Я разрешаю доктору фотографировать себя для наблюдения за результатом операции на всех этапах реабилитации. По предварительному согласованию со мной<text:s/>врач может публиковать эти фотографии в профессиональных медицинских изданиях и книгах с условием не разглашения моей личности и соблюдения морально — этических норм. </text:p>
      <text:p text:style-name="P115">Я осознаю неизбежность таких временных явлений после операции, как боль, отек,<text:s/>синяки, возможно со скоплениями жидкости, ранние искажения формы хирургического рубца, возможность расхождения краев хирургической раны. </text:p>
      <text:p text:style-name="P116"/>
      <text:p text:style-name="P117">Я дал(а) своему лечащему врачу полную информацию о перенесенных мною заболеваниях, включая любое и каждое состояние,<text:s/>способное послужить противопоказанием к операции, и я осознаю, что неполнота такой информации может привести к серьезным хирургическим и послеоперационным осложнениям. </text:p>
      <text:p text:style-name="P118">Я убежден(а), что хирург запланировал результат, адекватный моим ожиданиям, и что ожидаемая мною польза от операции превышает поименованные факторы риска. Придя к такому заключению, я принимаю на себя всю полноту ответственности за мое решение подвергнуться операции. </text:p>
      <text:p text:style-name="P119">Я понимаю, что никаких гарантий или обещаний относительно результатов лечения не может быть предоставлено, поскольку они зависят от физиологической особенности организма  конкретного пациента. </text:p>
      <text:p text:style-name="P120"> </text:p>
      <text:p text:style-name="P121"> </text:p>
      <text:p text:style-name="P122"> </text:p>
      <text:p text:style-name="P123"> </text:p>
      <text:p text:style-name="P124"/>
      <text:p text:style-name="P125"/>
      <text:p text:style-name="P126"/>
      <text:p text:style-name="P127"/>
      <text:p text:style-name="P128"> </text:p>
      <text:p text:style-name="P129">Дата ______________</text:p>
      <text:p text:style-name="P130"/>
      <text:p text:style-name="P131"/>
      <text:p text:style-name="P132">Подпись пациента ____________ <text:s text:c="8"/>_______________________________</text:p>
      <text:p text:style-name="P133"><text:span text:style-name="T134">  <text:s text:c="28"/></text:span><text:span text:style-name="T135"><text:s text:c="56"/></text:span><text:span text:style-name="T136"><text:s/></text:span><text:span text:style-name="T137"><text:s/>Ф.И.О. (разборчиво)</text:span></text:p>
      <text:p text:style-name="P138"/>
      <text:p text:style-name="P139"/>
      <text:p text:style-name="P140">Подпись врача ______________ <text:s text:c="9"/>______________________________</text:p>
      <text:p text:style-name="P141"><text:span text:style-name="T142"><text:s text:c="86"/></text:span><text:span text:style-name="T143"><text:s/></text:span><text:span text:style-name="T144">Ф.И.О. (разборчиво)</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umberingSymbols" style:display-name="Numbering Symbols" style:family="text"/>
    <style:style style:name="Текствыноски" style:display-name="Текст выноски" style:family="paragraph" style:parent-style-name="Обычный">
      <style:text-properties style:font-name="Segoe UI" style:font-name-complex="Mangal" fo:font-size="9pt" style:font-size-asian="9pt" style:font-size-complex="8pt" fo:hyphenate="false"/>
    </style:style>
    <style:style style:name="ТекствыноскиЗнак" style:display-name="Текст выноски Знак" style:family="text" style:parent-style-name="Основнойшрифтабзаца">
      <style:text-properties style:font-name="Segoe UI" style:font-name-complex="Mangal" fo:font-size="9pt" style:font-size-asian="9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4687in" fo:margin-left="0.3125in" fo:margin-bottom="0.3909in" fo:margin-right="0.372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1 1</meta:initial-creator>
    <dc:creator>Ума</dc:creator>
    <meta:creation-date>2020-03-02T09:41:00Z</meta:creation-date>
    <dc:date>2025-06-07T10:36:00Z</dc:date>
    <meta:print-date>2025-06-07T04:59:00Z</meta:print-date>
    <meta:template xlink:href="Normal.dotm" xlink:type="simple"/>
    <meta:editing-cycles>8</meta:editing-cycles>
    <meta:editing-duration>PT21120S</meta:editing-duration>
    <meta:document-statistic meta:page-count="4" meta:paragraph-count="25" meta:word-count="1931" meta:character-count="12919" meta:row-count="91" meta:non-whitespace-character-count="11013"/>
  </office:meta>
</office:document-meta>
</file>