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bottom="0in"/>
      <style:text-properties fo:font-weight="bold" style:font-weight-asian="bold" style:font-weight-complex="bold"/>
    </style:style>
    <style:style style:name="P2" style:parent-style-name="Textbody" style:family="paragraph">
      <style:paragraph-properties fo:margin-bottom="0in"/>
      <style:text-properties fo:font-weight="bold" style:font-weight-asian="bold" style:font-weight-complex="bold"/>
    </style:style>
    <style:style style:name="P3" style:parent-style-name="Textbody" style:family="paragraph">
      <style:paragraph-properties fo:margin-bottom="0in"/>
    </style:style>
    <style:style style:name="P4" style:parent-style-name="Textbody" style:family="paragraph">
      <style:paragraph-properties fo:margin-bottom="0in"/>
    </style:style>
    <style:style style:name="P5" style:parent-style-name="Textbody" style:family="paragraph">
      <style:paragraph-properties fo:margin-bottom="0in"/>
    </style:style>
    <style:style style:name="P6" style:parent-style-name="Textbody" style:family="paragraph">
      <style:paragraph-properties fo:margin-bottom="0in"/>
    </style:style>
    <style:style style:name="P7" style:parent-style-name="Textbody" style:family="paragraph">
      <style:paragraph-properties fo:margin-bottom="0in"/>
    </style:style>
    <style:style style:name="T8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P9" style:parent-style-name="Textbody" style:family="paragraph">
      <style:paragraph-properties fo:margin-bottom="0in"/>
    </style:style>
    <style:style style:name="P10" style:parent-style-name="Textbody" style:family="paragraph">
      <style:paragraph-properties fo:text-align="end" fo:margin-bottom="0in"/>
    </style:style>
    <style:style style:name="P11" style:parent-style-name="Textbody" style:family="paragraph">
      <style:paragraph-properties fo:text-align="end" fo:margin-bottom="0in"/>
    </style:style>
    <style:style style:name="P12" style:parent-style-name="Textbody" style:family="paragraph">
      <style:paragraph-properties fo:text-align="end" fo:margin-bottom="0in"/>
    </style:style>
    <style:style style:name="P13" style:parent-style-name="Textbody" style:family="paragraph">
      <style:paragraph-properties fo:text-align="end" fo:margin-bottom="0in"/>
    </style:style>
    <style:style style:name="P14" style:parent-style-name="Textbody" style:family="paragraph">
      <style:paragraph-properties fo:text-align="end" fo:margin-bottom="0in"/>
    </style:style>
    <style:style style:name="P15" style:parent-style-name="Textbody" style:family="paragraph">
      <style:paragraph-properties fo:text-align="end" fo:margin-bottom="0in"/>
    </style:style>
    <style:style style:name="P16" style:parent-style-name="Textbody" style:family="paragraph">
      <style:paragraph-properties fo:text-align="end" fo:margin-bottom="0in"/>
    </style:style>
    <style:style style:name="P17" style:parent-style-name="Textbody" style:family="paragraph">
      <style:paragraph-properties fo:text-align="end" fo:margin-bottom="0in"/>
    </style:style>
    <style:style style:name="P18" style:parent-style-name="Textbody" style:family="paragraph">
      <style:paragraph-properties fo:margin-bottom="0in"/>
    </style:style>
    <style:style style:name="P19" style:parent-style-name="Textbody" style:family="paragraph">
      <style:paragraph-properties fo:margin-bottom="0in"/>
    </style:style>
    <style:style style:name="P20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21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22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23" style:parent-style-name="Textbody" style:family="paragraph">
      <style:paragraph-properties fo:text-align="center" fo:margin-bottom="0in"/>
    </style:style>
    <style:style style:name="P24" style:parent-style-name="Textbody" style:family="paragraph">
      <style:paragraph-properties fo:margin-bottom="0in"/>
    </style:style>
    <style:style style:name="P25" style:parent-style-name="Textbody" style:family="paragraph">
      <style:paragraph-properties fo:margin-bottom="0in"/>
    </style:style>
    <style:style style:name="P26" style:parent-style-name="Textbody" style:family="paragraph">
      <style:paragraph-properties fo:margin-bottom="0in"/>
    </style:style>
    <style:style style:name="P27" style:parent-style-name="Textbody" style:family="paragraph">
      <style:paragraph-properties fo:margin-bottom="0in"/>
    </style:style>
    <style:style style:name="P28" style:parent-style-name="Textbody" style:family="paragraph">
      <style:paragraph-properties fo:margin-bottom="0in"/>
    </style:style>
    <style:style style:name="P29" style:parent-style-name="Textbody" style:family="paragraph">
      <style:paragraph-properties fo:margin-bottom="0in"/>
    </style:style>
    <style:style style:name="P30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31" style:parent-style-name="Textbody" style:family="paragraph">
      <style:paragraph-properties fo:margin-bottom="0in"/>
    </style:style>
    <style:style style:name="P32" style:parent-style-name="Textbody" style:family="paragraph">
      <style:paragraph-properties fo:margin-bottom="0in"/>
    </style:style>
    <style:style style:name="P33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34" style:parent-style-name="Textbody" style:family="paragraph">
      <style:paragraph-properties fo:margin-bottom="0in"/>
    </style:style>
    <style:style style:name="T35" style:parent-style-name="Основнойшрифтабзаца" style:family="text">
      <style:text-properties fo:font-weight="bold" style:font-weight-asian="bold" style:font-weight-complex="bold"/>
    </style:style>
    <style:style style:name="P36" style:parent-style-name="Textbody" style:family="paragraph">
      <style:paragraph-properties fo:margin-bottom="0in"/>
    </style:style>
    <style:style style:name="P37" style:parent-style-name="Textbody" style:family="paragraph">
      <style:paragraph-properties fo:margin-bottom="0in"/>
    </style:style>
    <style:style style:name="T38" style:parent-style-name="Основнойшрифтабзаца" style:family="text">
      <style:text-properties fo:font-weight="bold" style:font-weight-asian="bold" style:font-weight-complex="bold"/>
    </style:style>
    <style:style style:name="T39" style:parent-style-name="Основнойшрифтабзаца" style:family="text">
      <style:text-properties fo:font-weight="bold" style:font-weight-asian="bold" style:font-weight-complex="bold"/>
    </style:style>
    <style:style style:name="P40" style:parent-style-name="Textbody" style:family="paragraph">
      <style:paragraph-properties fo:margin-bottom="0in"/>
    </style:style>
    <style:style style:name="T41" style:parent-style-name="Основнойшрифтабзаца" style:family="text">
      <style:text-properties fo:font-weight="bold" style:font-weight-asian="bold" style:font-weight-complex="bold"/>
    </style:style>
    <style:style style:name="P42" style:parent-style-name="Textbody" style:family="paragraph">
      <style:paragraph-properties fo:margin-bottom="0in"/>
    </style:style>
    <style:style style:name="T43" style:parent-style-name="Основнойшрифтабзаца" style:family="text">
      <style:text-properties fo:font-weight="bold" style:font-weight-asian="bold" style:font-weight-complex="bold"/>
    </style:style>
    <style:style style:name="P44" style:parent-style-name="Textbody" style:family="paragraph">
      <style:paragraph-properties fo:margin-bottom="0in"/>
    </style:style>
    <style:style style:name="T45" style:parent-style-name="Основнойшрифтабзаца" style:family="text">
      <style:text-properties fo:font-weight="bold" style:font-weight-asian="bold" style:font-weight-complex="bold"/>
    </style:style>
    <style:style style:name="P46" style:parent-style-name="Textbody" style:family="paragraph">
      <style:paragraph-properties fo:margin-bottom="0in"/>
    </style:style>
    <style:style style:name="T47" style:parent-style-name="Основнойшрифтабзаца" style:family="text">
      <style:text-properties fo:font-weight="bold" style:font-weight-asian="bold" style:font-weight-complex="bold"/>
    </style:style>
    <style:style style:name="P48" style:parent-style-name="Textbody" style:family="paragraph">
      <style:paragraph-properties fo:margin-bottom="0in"/>
    </style:style>
    <style:style style:name="T49" style:parent-style-name="Основнойшрифтабзаца" style:family="text">
      <style:text-properties fo:font-weight="bold" style:font-weight-asian="bold" style:font-weight-complex="bold"/>
    </style:style>
    <style:style style:name="P50" style:parent-style-name="Textbody" style:family="paragraph">
      <style:paragraph-properties fo:margin-bottom="0in"/>
    </style:style>
    <style:style style:name="T51" style:parent-style-name="Основнойшрифтабзаца" style:family="text">
      <style:text-properties fo:font-weight="bold" style:font-weight-asian="bold" style:font-weight-complex="bold"/>
    </style:style>
    <style:style style:name="P52" style:parent-style-name="Textbody" style:family="paragraph">
      <style:paragraph-properties fo:margin-bottom="0in"/>
    </style:style>
    <style:style style:name="T53" style:parent-style-name="Основнойшрифтабзаца" style:family="text">
      <style:text-properties fo:font-weight="bold" style:font-weight-asian="bold" style:font-weight-complex="bold"/>
    </style:style>
    <style:style style:name="P54" style:parent-style-name="Textbody" style:family="paragraph">
      <style:paragraph-properties fo:margin-bottom="0in"/>
    </style:style>
    <style:style style:name="P55" style:parent-style-name="Textbody" style:family="paragraph">
      <style:paragraph-properties fo:text-align="center" fo:margin-bottom="0in"/>
    </style:style>
    <style:style style:name="T56" style:parent-style-name="Основнойшрифтабзаца" style:family="text">
      <style:text-properties fo:font-weight="bold" style:font-weight-asian="bold" style:font-weight-complex="bold"/>
    </style:style>
    <style:style style:name="P57" style:parent-style-name="Textbody" style:family="paragraph">
      <style:paragraph-properties fo:margin-bottom="0in"/>
    </style:style>
    <style:style style:name="P58" style:parent-style-name="Textbody" style:family="paragraph">
      <style:paragraph-properties fo:margin-bottom="0in"/>
    </style:style>
    <style:style style:name="P59" style:parent-style-name="Textbody" style:family="paragraph">
      <style:paragraph-properties fo:margin-bottom="0in"/>
    </style:style>
    <style:style style:name="P60" style:parent-style-name="Textbody" style:family="paragraph">
      <style:paragraph-properties fo:margin-bottom="0in"/>
    </style:style>
    <style:style style:name="P61" style:parent-style-name="Textbody" style:family="paragraph">
      <style:paragraph-properties fo:margin-bottom="0in"/>
    </style:style>
    <style:style style:name="P62" style:parent-style-name="Textbody" style:family="paragraph">
      <style:paragraph-properties fo:margin-bottom="0in"/>
    </style:style>
    <style:style style:name="T63" style:parent-style-name="Основнойшрифтабзаца" style:family="text">
      <style:text-properties fo:font-weight="bold" style:font-weight-asian="bold" style:font-weight-complex="bold"/>
    </style:style>
    <style:style style:name="P64" style:parent-style-name="Textbody" style:family="paragraph">
      <style:paragraph-properties fo:margin-bottom="0in"/>
    </style:style>
    <style:style style:name="T65" style:parent-style-name="Основнойшрифтабзаца" style:family="text">
      <style:text-properties fo:font-weight="bold" style:font-weight-asian="bold" style:font-weight-complex="bold"/>
    </style:style>
    <style:style style:name="P66" style:parent-style-name="Textbody" style:family="paragraph">
      <style:paragraph-properties fo:margin-bottom="0in"/>
    </style:style>
    <style:style style:name="P67" style:parent-style-name="Textbody" style:family="paragraph">
      <style:paragraph-properties fo:margin-bottom="0in"/>
    </style:style>
    <style:style style:name="P68" style:parent-style-name="Textbody" style:family="paragraph">
      <style:paragraph-properties fo:text-align="center" fo:margin-bottom="0in"/>
    </style:style>
    <style:style style:name="T69" style:parent-style-name="Основнойшрифтабзаца" style:family="text">
      <style:text-properties fo:font-weight="bold" style:font-weight-asian="bold" style:font-weight-complex="bold"/>
    </style:style>
    <style:style style:name="P70" style:parent-style-name="Textbody" style:family="paragraph">
      <style:paragraph-properties fo:margin-bottom="0in"/>
    </style:style>
    <style:style style:name="P71" style:parent-style-name="Textbody" style:family="paragraph">
      <style:paragraph-properties fo:margin-bottom="0in"/>
    </style:style>
    <style:style style:name="P72" style:parent-style-name="Textbody" style:family="paragraph">
      <style:paragraph-properties fo:margin-bottom="0in"/>
    </style:style>
    <style:style style:name="P73" style:parent-style-name="Textbody" style:family="paragraph">
      <style:paragraph-properties fo:margin-bottom="0in"/>
    </style:style>
    <style:style style:name="P74" style:parent-style-name="Textbody" style:family="paragraph">
      <style:paragraph-properties fo:margin-bottom="0in"/>
    </style:style>
    <style:style style:name="P75" style:parent-style-name="Textbody" style:family="paragraph">
      <style:paragraph-properties fo:margin-bottom="0in"/>
    </style:style>
    <style:style style:name="P76" style:parent-style-name="Textbody" style:family="paragraph">
      <style:paragraph-properties fo:margin-bottom="0in"/>
    </style:style>
    <style:style style:name="P77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78" style:parent-style-name="Textbody" style:family="paragraph">
      <style:paragraph-properties fo:margin-bottom="0in"/>
    </style:style>
    <style:style style:name="P79" style:parent-style-name="Textbody" style:family="paragraph">
      <style:paragraph-properties fo:margin-bottom="0in"/>
    </style:style>
    <style:style style:name="P80" style:parent-style-name="Textbody" style:family="paragraph">
      <style:paragraph-properties fo:margin-bottom="0in"/>
    </style:style>
    <style:style style:name="P81" style:parent-style-name="Textbody" style:family="paragraph">
      <style:paragraph-properties fo:margin-bottom="0in"/>
    </style:style>
    <style:style style:name="P82" style:parent-style-name="Textbody" style:family="paragraph">
      <style:paragraph-properties fo:margin-bottom="0in"/>
    </style:style>
    <style:style style:name="P83" style:parent-style-name="Textbody" style:family="paragraph">
      <style:paragraph-properties fo:margin-bottom="0in"/>
    </style:style>
    <style:style style:name="P84" style:parent-style-name="Textbody" style:family="paragraph">
      <style:paragraph-properties fo:text-align="center" fo:margin-bottom="0in"/>
      <style:text-properties fo:font-weight="bold" style:font-weight-asian="bold" style:font-weight-complex="bold"/>
    </style:style>
    <style:style style:name="P85" style:parent-style-name="Textbody" style:family="paragraph">
      <style:paragraph-properties fo:margin-bottom="0in"/>
    </style:style>
    <style:style style:name="P86" style:parent-style-name="Textbody" style:family="paragraph">
      <style:paragraph-properties fo:margin-bottom="0in"/>
    </style:style>
    <style:style style:name="P87" style:parent-style-name="Textbody" style:family="paragraph">
      <style:paragraph-properties fo:margin-bottom="0in"/>
    </style:style>
    <style:style style:name="P88" style:parent-style-name="Textbody" style:family="paragraph">
      <style:paragraph-properties fo:margin-bottom="0in"/>
    </style:style>
    <style:style style:name="P89" style:parent-style-name="Textbody" style:family="paragraph">
      <style:paragraph-properties fo:text-align="center" fo:margin-bottom="0in"/>
    </style:style>
    <style:style style:name="T90" style:parent-style-name="Основнойшрифтабзаца" style:family="text">
      <style:text-properties fo:font-weight="bold" style:font-weight-asian="bold" style:font-weight-complex="bold"/>
    </style:style>
    <style:style style:name="P91" style:parent-style-name="Textbody" style:family="paragraph">
      <style:paragraph-properties fo:margin-bottom="0in"/>
    </style:style>
    <style:style style:name="T92" style:parent-style-name="Основнойшрифтабзаца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3" style:parent-style-name="Textbody" style:family="paragraph">
      <style:paragraph-properties fo:margin-bottom="0in"/>
    </style:style>
    <style:style style:name="P94" style:parent-style-name="Textbody" style:family="paragraph">
      <style:paragraph-properties fo:margin-bottom="0in"/>
    </style:style>
    <style:style style:name="P95" style:parent-style-name="Textbody" style:family="paragraph">
      <style:paragraph-properties fo:margin-bottom="0in"/>
    </style:style>
    <style:style style:name="P96" style:parent-style-name="Textbody" style:family="paragraph">
      <style:paragraph-properties fo:margin-bottom="0in"/>
    </style:style>
    <style:style style:name="P97" style:parent-style-name="Textbody" style:family="paragraph">
      <style:paragraph-properties fo:margin-bottom="0in"/>
    </style:style>
    <style:style style:name="P98" style:parent-style-name="Textbody" style:family="paragraph">
      <style:paragraph-properties fo:margin-bottom="0in"/>
    </style:style>
    <style:style style:name="P99" style:parent-style-name="Textbody" style:family="paragraph">
      <style:paragraph-properties fo:margin-bottom="0in"/>
    </style:style>
    <style:style style:name="P100" style:parent-style-name="Textbody" style:family="paragraph">
      <style:paragraph-properties fo:margin-bottom="0in"/>
    </style:style>
    <style:style style:name="P101" style:parent-style-name="Textbody" style:family="paragraph">
      <style:paragraph-properties fo:margin-bottom="0in"/>
    </style:style>
    <style:style style:name="P102" style:parent-style-name="Textbody" style:family="paragraph">
      <style:paragraph-properties fo:margin-bottom="0in"/>
    </style:style>
    <style:style style:name="P103" style:parent-style-name="Textbody" style:family="paragraph">
      <style:paragraph-properties fo:margin-bottom="0in"/>
    </style:style>
    <style:style style:name="P104" style:parent-style-name="Textbody" style:family="paragraph">
      <style:paragraph-properties fo:margin-bottom="0in"/>
    </style:style>
    <style:style style:name="P105" style:parent-style-name="Textbody" style:family="paragraph">
      <style:paragraph-properties fo:margin-bottom="0in"/>
    </style:style>
    <style:style style:name="P106" style:parent-style-name="Textbody" style:family="paragraph">
      <style:paragraph-properties fo:margin-bottom="0in"/>
    </style:style>
    <style:style style:name="P107" style:parent-style-name="Textbody" style:family="paragraph">
      <style:paragraph-properties fo:margin-bottom="0in"/>
    </style:style>
    <style:style style:name="P108" style:parent-style-name="Textbody" style:family="paragraph">
      <style:paragraph-properties fo:margin-bottom="0in"/>
    </style:style>
    <style:style style:name="P109" style:parent-style-name="Textbody" style:family="paragraph">
      <style:paragraph-properties fo:margin-bottom="0in"/>
    </style:style>
    <style:style style:name="P110" style:parent-style-name="Textbody" style:family="paragraph">
      <style:paragraph-properties fo:margin-bottom="0in"/>
    </style:style>
    <style:style style:name="P111" style:parent-style-name="Textbody" style:family="paragraph">
      <style:paragraph-properties fo:margin-bottom="0in"/>
    </style:style>
  </office:automatic-styles>
  <office:body>
    <office:text text:use-soft-page-breaks="true">
      <text:p text:style-name="P1"/>
      <text:p text:style-name="P2">ООО «КЛИНИКА АМИРХАНОВА» </text:p>
      <text:p text:style-name="P3">Республика Дагестан </text:p>
      <text:p text:style-name="P4">г. Махачкала, ул. Циолковского 12 В </text:p>
      <text:p text:style-name="P5">тел: 77-70-07, 8 (965) 488-77-00. </text:p>
      <text:p text:style-name="P6"> </text:p>
      <text:p text:style-name="P7"> <text:span text:style-name="T8">Администратор тел: 8-928-549-96-06. <text:s text:c="3"/></text:span></text:p>
      <text:p text:style-name="P9"/>
      <text:p text:style-name="P10">Приложение №2 </text:p>
      <text:p text:style-name="P11">к договору  </text:p>
      <text:p text:style-name="P12">о предоставлении медицинских услуг </text:p>
      <text:p text:style-name="P13"> </text:p>
      <text:p text:style-name="P14">№_____ от « _____ »_____________20___ г. </text:p>
      <text:p text:style-name="P15"> </text:p>
      <text:p text:style-name="P16"> </text:p>
      <text:p text:style-name="P17"> </text:p>
      <text:p text:style-name="P18"> </text:p>
      <text:p text:style-name="P19"> </text:p>
      <text:p text:style-name="P20">ИНФОРМИРОВАННОЕ ДОБРОВОЛЬНОЕ СОГЛАСИЕ </text:p>
      <text:p text:style-name="P21">на проведение медицинского вмешательства </text:p>
      <text:p text:style-name="P22">«Булхорн». </text:p>
      <text:p text:style-name="P23"> </text:p>
      <text:p text:style-name="P24"> </text:p>
      <text:p text:style-name="P25">В соответствии со ст. 20, 22 Федерального закона от 21.11.2011 г. № 323-ФЗ «Об основах охраны<text:s/>здоровья граждан в Российской Федерации» мне_____________________________________________  _____ года рождения, разъяснены сведения о состоянии моего здоровья и необходимый и подлежащий выполнению в связи с этим объем диагностических и лечебных (хирургических) манипуляций. </text:p>
      <text:p text:style-name="P26">Я, даю добровольное согласие на оказание мне медицинской услуги – булхорн в объеме, предусмотренном договором о предоставлении медицинских услуг и планом лечения. </text:p>
      <text:p text:style-name="P27">Содержание и результаты медицинской услуги, возможные опасности и осложнения, а также возможности альтернативных методов лечения мне полностью объяснены Врачом, и я их полностью понял(а). </text:p>
      <text:p text:style-name="P28">Особенно важными и полностью ясными для меня являются следующие положения: </text:p>
      <text:p text:style-name="P29"/>
      <text:p text:style-name="P30">ОБЩИЕ ФАКТОРЫ РИСКА </text:p>
      <text:p text:style-name="P31">Любое хирургическое вмешательство влечет за собой риск таких осложнений, как инфекция, образование гематомы, изменения в ощущениях, послеоперационная боль, замедленное заживление операционной раны. Потребление чеснока, аспирина за 2 недели до операции может увеличить кровопотерю и привести к образованию гематомы в раннем послеоперационном периоде. Предлагаем не курить 3 недели до операции и 20 дней после нее. Прием витаминов "С" и "К" в течение 2 недель перед операцией, если нет противопоказаний, уменьшает упомянутый риск. Прием препаратов витамина<text:s/>"Е" нежелателен. Вы обязаны сообщить оперирующему хирургу о любом и каждом заболевании, как в прошлом, так и на текущий момент, а также о любых недомоганиях, не ставших предметом диагностики и лечения. </text:p>
      <text:p text:style-name="P32"/>
      <text:p text:style-name="P33">НЕОБХОДИМЫЕ СВЕДЕНИЯ ОБ  ОПЕРАЦИИ </text:p>
      <text:p text:style-name="P34"><text:span text:style-name="T35">ОБЩИЕ ПРИНЦИПЫ</text:span>.<text:s/>Опущение верхней губы связано с ослаблением и опусканием вниз всех мягких тканей. <text:s/>Мышечный слой своим весом смещают кожу, которая с возрастом теряет эластичность и тургор, т.е. способность противостоять этому смещению. Хирург объяснит необходимую протяженность раны и форму рубцов.</text:p>
      <text:p text:style-name="P36"><text:s/>Совместно с хирургом, вы должны прийти к принятию конкретной программы коррекции кожи над верхней губой. Окончательная оценка результата возможна спустя 2 - 3 месяца. Время сохранения эффекта операции – от 3 до 7 лет. </text:p>
      <text:p text:style-name="P37"><text:span text:style-name="T38">ПОДГОТОВК</text:span><text:span text:style-name="T39">А.</text:span><text:s/>Исключить бесконтрольный прием медикаментов за 3 недели, аспирина, витамина "Е" за 2 недели. Начать прием витамина "С" за неделю до операции. Накануне обеспечить хороший ночной сон, можно с применением снотворных, известных Вам. Утром в день операции вымыться с мылом, обладающим бактерицидным действием, ничего не есть и не пить. В клинике о вас позаботится персонал. Перед операцией Вам дадут успокоительное. </text:p>
      <text:p text:style-name="P40"><text:span text:style-name="T41">ОБЕЗБОЛИВАНИЕ</text:span>. Чаще всего операция проводится под местной анестезией. Однако, операция может проводиться и с углубленной седацией. Могут иметь место неприятные ощущения, в виде жжения, щипков, сдавления, натяжения мягких тканей. Если когда-либо Вы подвергались воздействию местных анестетиков и при этом испытывали неприятные ощущения (головокружение, тошнота, рвота или аллергические реакции) обязательно сообщите об этом  врачу. Продолжительность операции – 30-60 минут. </text:p>
      <text:p text:style-name="P42"><text:span text:style-name="T43">ОПЕРАЦИЯ.<text:s/></text:span>На операционном столе вы лежите на спине. После обработки лица антисептиком и обезболивания проводится разрез под носом. Кожа<text:s/>отслаивается, ее излишки удаляются. После этого на кожу накладываются швы. Длительность операции от 30 до 60 минут. </text:p>
      <text:p text:style-name="P44"><text:span text:style-name="T45">ПОВЯЗКА</text:span>. Обычно не требуется. Швы заклеиваются специальной хирургической лентой. </text:p>
      <text:p text:style-name="P46"><text:span text:style-name="T47">ИЗМЕНЕНИЕ ЧУВСТВИТЕЛЬНОСТИ</text:span>. Оперативные доступы<text:s/>предполагают наименьшее нарушение чувствительности кожи. Однако в некоторых областях может наступить временная парестезия или даже анестезия. </text:p>
      <text:p text:style-name="P48"><text:span text:style-name="T49">РУБЦЫ.</text:span><text:s/>Выполняется косметический шов, что подразумевает сборивание краев кожи для их взаимной компрессии. Это делается для профилактики формирования широкого рубца. Разрезы могут быть заметны и через месяцы, и полностью «увядают» к 10-12 месяцам. Стремясь укоротить рубец, хирург «сборивает» его, что ведет к образованию двух кожных складок на его окончаниях, которые сглаживаются в течение 2-3 месяцев.  </text:p>
      <text:p text:style-name="P50"><text:span text:style-name="T51">ОТЕК. </text:span>После операции неизбежна отечность, особенно сильная первые 3 недели. Отек тем заметнее,  чем радикальнее операция. Следует быть готовым к тому, что отек может быть заметен до 3 месяцев.  Экхимоз (синяки), может наблюдаться до 3 недель. В дальнейшем периодические отеки с болями могут быть по утрам,  легкая асимметрия заметна практически всегда.  Окончательный результат оценивается от 2 до 6 месяцев. </text:p>
      <text:p text:style-name="P52"><text:span text:style-name="T53">БОЛЬ.<text:s/></text:span>Во время перевязок болевые ощущения практически неизбежны,<text:s/>также и при снятии швов. Вокруг шва, особенно при надавливании, боль может беспокоить 2-3 месяца. Зуд кожи беспокоит не более 6 месяцев. </text:p>
      <text:p text:style-name="P54"/>
      <text:p text:style-name="P55"><text:span text:style-name="T56">ОСОБЫЕ НЕЖЕЛАТЕЛЬНЫЕ ПОСЛЕДСТВИЯ </text:span></text:p>
      <text:p text:style-name="P57">2.      Инфицирование встречается крайне редко, однако, в случае его<text:s/>развития возможно возникновение необходимости лечения антибиотиками.</text:p>
      <text:p text:style-name="P58">3.      Изменение чувствительности кожи (повышение или снижение вплоть до полного ее отсутствия) в затронутых при операции областях могут сохраняться несколько месяцев. Небольшая вероятность того, что в некоторых ограниченных участках изменение чувствительности сохраниться навсегда, все же существует. </text:p>
      <text:p text:style-name="P59">4. Образование нежелательных рубцов или их уплотнение встречается редко. Не забывайте, что любая операция оставляет рубцы, которые являются<text:s/>неизбежным результатом заживления ран. Иногда отмечается образования подкожных уплотнений, которые обычно проходят через некоторое время. </text:p>
      <text:p text:style-name="P60">5.    Человеческое лицо от природы асимметрично. Достигнуть симметрии в результате операции практически не возможно. </text:p>
      <text:p text:style-name="P61">7.    Иногда развивается отечность окружающих тканей не одинаковая с противоположных сторон, которая всегда носит временный характер. </text:p>
      <text:p text:style-name="P62"><text:span text:style-name="T63">ОЦЕНКА РЕЗУЛЬТАТА</text:span> Мотивы, побуждающие вас идти на серьезное хирургическое вмешательство, делятся на две группы: личные<text:s/>и публичные. Личные мотивы – неприятие вами персонально изменений вашего тела. Публичные – это ожидаемый вами эффект, который хирургическая коррекция произведет на окружающих. Этот эффект во всех без исключения случаях двоякий: одна часть вашего окружения<text:s/>будет вместе с вами с радостью констатировать несомненный положительный эффект операции и поддерживать вас в работе с ранними послеоперационными проблемами. Вторая часть окружающих вас (вне зависимости от степени родства или близости) будут «сострадательно» указывать вам на эти проблемы, игнорировать объективные улучшения внешности и стремиться вызвать у вас сожаление о решении оперироваться. Эта черта человеческой личности известна врачам и психологам как феномен «близкой подруги». Столкнувшись с ним после<text:s/>операции, вспомните, что хирург не в силах влиять на окружающую нас ревность и зависть, он не ставил своей целью изменить ваши межличностные отношения, а лишь ответить на ваши персональные (личные, эгоистические) ожидания, которые грубо можно выразить формулой «Я хочу нравиться себе самой (самому)». </text:p>
      <text:p text:style-name="P64">Не все пациенты способны адекватно изложить субъективные ожидания от операции в ясной форме, а изредка подсознательные побуждения к операции имеют лишь косвенное отношение к внешности. Хирург обязательно использует в беседе ряд отработанных психологических приемов для выявления неадекватных экспектаций (ожиданий), но этого может оказаться недостаточно, и операция, объективно достигшая согласованных целей, может не принести требуемого психологического комфорта.<text:s/>Итак, операция дает конкретные и предсказуемые результаты, которые хирург покажет на вашем теле и на фотографиях. Именно эти и никакие иные изменения будут являться<text:s/><text:span text:style-name="T65">СОГЛАСОВАННЫМИ</text:span><text:s/>целями.  </text:p>
      <text:p text:style-name="P66">Есть две причины недовольства пациента своим видом после операции.<text:s/>Первая - невнимательность при предоперационном согласовании ожидаемого эффекта. Вторая - забвение изложенных выше предупреждений о послеоперационных проблемах. Вы будете объективно выглядеть лучше и моложе в любом случае, но полная информированность призвана сделать и ваш субъективный психологический комфорт полным. Для хирурга – ваша информированность есть залог вашей готовности к тесному сотрудничеству во имя скорейшего получения оптимального результата. </text:p>
      <text:p text:style-name="P67"> </text:p>
      <text:p text:style-name="P68"><text:span text:style-name="T69">ПОСЛЕОПЕРАЦИОННЫЙ ПЕРИОД </text:span> </text:p>
      <text:p text:style-name="P70">Вы можете покинуть клинику уже в день операции, полежав в палате послеоперационного ухода от 1 до 8 часов, в зависимости от Вашего самочувствия. </text:p>
      <text:p text:style-name="P71">1.      Обязательный прием с целью профилактики бактериальной инфекции антибиотика «Ципролет А» в дозе 1000 мг в сутки в течение 5-и дней. </text:p>
      <text:p text:style-name="P72">2.      Ограничение физической нагрузки в течение месяца. </text:p>
      <text:p text:style-name="P73">3.      Контрольные осмотры хирургом в клинике  1 раз в 5 дней в течение первых 15-ти дней после операции. </text:p>
      <text:p text:style-name="P74">4.      При возникновении любых изменений самочувствия необходимо срочно связаться с лечащим врачом </text:p>
      <text:p text:style-name="P75">5.      Возникновение болевых ощущений в послеоперационном периоде купируется приемом препарата « Ибупрофен»</text:p>
      <text:p text:style-name="P76"> </text:p>
      <text:p text:style-name="P77">АЛЬТЕРНАТИВНЫЕ МЕТОДЫ </text:p>
      <text:p text:style-name="P78">1.      Отказ от операции. Последствия отказа – отсутствие каких-либо эстетических улучшений. </text:p>
      <text:p text:style-name="P79">2.      Терапевтическая косметология. К сожалению, на определенном этапе, когда операция уже показана, терапевтические методы малоэффективны. </text:p>
      <text:p text:style-name="P80"> </text:p>
      <text:p text:style-name="P81"> </text:p>
      <text:p text:style-name="P82"> </text:p>
      <text:p text:style-name="P83"> </text:p>
      <text:p text:style-name="P84">ГАРАНТИЯ РЕЗУЛЬТАТА </text:p>
      <text:p text:style-name="P85">Медицина не является точной наукой и 100% гарантии успешного исхода операции не существует по объективным, не зависящим от врача причинам: </text:p>
      <text:p text:style-name="P86">1.      Организм каждого человека индивидуален и уникален, нет методов, позволяющих точно предсказать послеоперационное течение и реакцию организма на вмешательство. </text:p>
      <text:p text:style-name="P87">2.      Осложнения и неудачи лечения могут возникать при неправильном выполнении и несоблюдении пациентом предписаний врача. </text:p>
      <text:p text:style-name="P88"> </text:p>
      <text:p text:style-name="P89">Р<text:span text:style-name="T90">АСПИСКА-СОГЛАСИЕ ПАЦИЕНТА </text:span></text:p>
      <text:p text:style-name="P91">Я, даю согласие на проведение медицинского вмешательства –<text:span text:style-name="T92">Булхорн.</text:span></text:p>
      <text:p text:style-name="P93">Я прочел (прочла) и понял(а) все перечисленные сведения. Я<text:s/>осознаю, что хирургические, послеоперационные и психологические факторы риска, связанные с операцией, не могут быть полностью предсказуемы, даже при согласованном планировании результата и совершенном техническом выполнении операции, и я принимаю такие условия. </text:p>
      <text:p text:style-name="P94">Я разрешаю доктору фотографировать себя для наблюдения за результатом операции на всех этапах реабилитации. По предварительному согласованию со мной врач может публиковать эти фотографии в профессиональных медицинских изданиях и книгах с условием не<text:s/>разглашения моей личности и соблюдения морально — этических норм. </text:p>
      <text:p text:style-name="P95">Я осознаю неизбежность таких временных явлений после операции, как боль, отек, синяки, возможно со скоплениями жидкости, ранние искажения формы хирургического рубца, возможность расхождения краев хирургической раны. </text:p>
      <text:p text:style-name="P96">Я дал(а) своему лечащему врачу полную информацию о перенесенных мною заболеваниях, включая любое и каждое состояние, способное послужить противопоказанием к операции, и я осознаю, что неполнота такой информации может привести к<text:s/>серьезным хирургическим и послеоперационным осложнениям. </text:p>
      <text:p text:style-name="P97">Я убежден(а), что хирург запланировал результат, адекватный моим ожиданиям, и что ожидаемая мною польза от операции превышает поименованные факторы риска. Придя к такому заключению, я<text:s/>принимаю на себя всю полноту ответственности за мое решение подвергнуться операции. </text:p>
      <text:p text:style-name="P98">Я понимаю, что никаких гарантий или обещаний относительно результатов лечения не может быть предоставлено, поскольку они зависят от физиологической особенности организма <text:s/>конкретного пациента. </text:p>
      <text:p text:style-name="P99"> </text:p>
      <text:p text:style-name="P100"> </text:p>
      <text:p text:style-name="P101"> </text:p>
      <text:p text:style-name="P102"> </text:p>
      <text:p text:style-name="P103"> </text:p>
      <text:p text:style-name="P104">Дата_____________ </text:p>
      <text:p text:style-name="P105"> </text:p>
      <text:p text:style-name="P106"> </text:p>
      <text:p text:style-name="P107">Подпись пациента______________ Ф.И.О. (разборчиво)______________________________ </text:p>
      <text:p text:style-name="P108"/>
      <text:p text:style-name="P109"> </text:p>
      <text:p text:style-name="P110">Подпись врача________________ Ф.И.О. (разборчиво)________________________________ </text:p>
      <text:p text:style-name="P111">  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1 1</meta:initial-creator>
    <dc:creator>Ума</dc:creator>
    <meta:creation-date>2020-03-17T16:13:00Z</meta:creation-date>
    <dc:date>2020-11-05T08:14:00Z</dc:date>
    <meta:print-date>2020-11-05T08:11:00Z</meta:print-date>
    <meta:template xlink:href="Normal" xlink:type="simple"/>
    <meta:editing-cycles>8</meta:editing-cycles>
    <meta:editing-duration>PT1020S</meta:editing-duration>
    <meta:document-statistic meta:page-count="1" meta:paragraph-count="23" meta:word-count="1740" meta:character-count="11639" meta:row-count="82" meta:non-whitespace-character-count="9922"/>
  </office:meta>
</office:document-meta>
</file>