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2" style:family="paragraph" style:parent-style-name="Standard">
      <style:paragraph-properties fo:text-align="start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P3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4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5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6" style:family="paragraph" style:parent-style-name="Standard">
      <style:paragraph-properties fo:text-align="end" style:justify-single-word="false"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RTF_5f_Num_20_2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0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P11" style:family="paragraph" style:parent-style-name="Standard" style:list-style-name="RTF_5f_Num_20_3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bold" style:font-name-asian="Calibri" style:font-size-asian="9.5pt" style:language-asian="ru" style:country-asian="RU" style:font-style-asian="normal" style:font-weight-asian="bold" style:font-name-complex="Calibri" style:font-size-complex="9.5pt" style:font-style-complex="normal" style:font-weight-complex="bold" style:text-scale="100%"/>
    </style:style>
    <style:style style:name="P12" style:family="paragraph" style:parent-style-name="Standard">
      <style:paragraph-properties style:text-autospace="none" style:vertical-align="auto"/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italic" style:text-underline-style="none" fo:font-weight="normal" style:font-name-asian="Calibri" style:font-size-asian="9.5pt" style:language-asian="ru" style:country-asian="RU" style:font-style-asian="italic" style:font-weight-asian="normal" style:font-name-complex="Calibri" style:font-size-complex="9.5pt" style:font-style-complex="italic" style:font-weight-complex="normal" style:text-scale="100%"/>
    </style:style>
    <style:style style:name="P13" style:family="paragraph" style:parent-style-name="Standard">
      <style:paragraph-properties fo:text-align="center" style:justify-single-word="false" style:text-autospace="none" style:vertical-align="auto"/>
      <style:text-properties fo:font-variant="normal" fo:text-transform="none" fo:color="#000000" style:text-line-through-style="none" style:text-position="0% 100%" style:font-name="Cambria" fo:font-size="12pt" fo:letter-spacing="normal" fo:language="ru" fo:country="RU" fo:font-style="normal" style:text-underline-style="none" fo:font-weight="normal" style:font-name-asian="Cambria" style:font-size-asian="12pt" style:language-asian="ru" style:country-asian="RU" style:font-style-asian="normal" style:font-weight-asian="normal" style:font-name-complex="Cambria" style:font-size-complex="12pt" style:font-style-complex="normal" style:font-weight-complex="normal" style:text-scale="100%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/><text:span text:style-name="T1">ООО «КЛИНИКА АМИРХАНОВА»</text:span></text:p>
      <text:p text:style-name="P7"><text:span text:style-name="T1"><text:s text:c="2"/></text:span><text:span text:style-name="T2">Республика Дагестан</text:span></text:p>
      <text:p text:style-name="P8"><text:s text:c="2"/>г. Махачкала, ул. Циалковского 12 В</text:p>
      <text:p text:style-name="P2"><text:s text:c="2"/>тел: 77-70-07, <text:s/>8 (965) 488-77-00.</text:p>
      <text:p text:style-name="P1"/>
      <text:p text:style-name="P1"/>
      <text:p text:style-name="P1"><text:bookmark-start text:name="bookmark0"/>СОГЛАСИЕ ИНФОРМИРОВАННОЙ ПАЦИЕНТКИ<text:bookmark-end text:name="bookmark0"/></text:p>
      <text:p text:style-name="P1"><text:bookmark-start text:name="bookmark01"/>НА ОПЕРАЦИЮ <text:bookmark-end text:name="bookmark01"/>БРАХИОПЛАСТИКА</text:p>
      <text:p text:style-name="P1"/>
      <text:p text:style-name="P1"/>
      <text:list xml:id="list5442123265095410084" text:style-name="RTF_5f_Num_20_2">
        <text:list-item>
          <text:p text:style-name="P9"><text:bookmark text:name="bookmark4"/><text:s text:c="5"/>Я, _______________________________ , уполномочиваю доктора _________________________________________</text:p>
        </text:list-item>
      </text:list>
      <text:p text:style-name="P3">(далее Врача) и его ассистентов выполнить мне операцию брахиопластика.</text:p>
      <text:list xml:id="list37684693" text:continue-numbering="true" text:style-name="RTF_5f_Num_20_2">
        <text:list-item>
          <text:p text:style-name="P9"><text:bookmark text:name="bookmark5"/><text:s text:c="5"/>Содержание и результаты операции, возможные опасности и осложнения, а также возможности альтернативных методов лечения мне полностью объяснены Врачом, и я их полностью поняла. Особенно важными и полностью ясными для меня являются следующие положения об особенностях послеоперационного периода.</text:p>
        </text:list-item>
      </text:list>
      <text:p text:style-name="P3"><text:s text:c="8"/><text:bookmark-start text:name="bookmark6"/>а<text:bookmark-end text:name="bookmark6"/>) <text:s text:c="4"/>После операции на коже останутся постоянные рубцы. Их качество не может быть в полной мере предсказано до операции, т.к. процессы формирования рубцов имеют индивидуальный характер.</text:p>
      <text:p text:style-name="P3"><text:s text:c="8"/><text:bookmark-start text:name="bookmark7"/>б<text:bookmark-end text:name="bookmark7"/>)<text:tab/>У абсолютного большинства женщин имеются различия в обьеме избыточной ткани рук, их объеме, диаметре и форме. К тому же контуры плеч и рук зависят от формы и размеров грудной клетки, тканевых характеристик и пр. Поэтому операция не может привести к созданию полностью симметричных плеч и рук идеальной формы.</text:p>
      <text:p text:style-name="P3"><text:s text:c="8"/><text:bookmark-start text:name="bookmark8"/>в<text:bookmark-end text:name="bookmark8"/>)<text:tab/>Сразу после операции различия в форме <text:s/>могут быть значительными и постепенно уменьшаются. Важно отметить, что проходит несколько месяцев до того момента, когда после операции руки примут окончательную форму.<text:bookmark-start text:name="bookmark9"/><text:bookmark-end text:name="bookmark9"/><text:bookmark-start text:name="bookmark11"/><text:bookmark-end text:name="bookmark11"/></text:p>
      <text:p text:style-name="P3"><text:s text:c="8"/><text:bookmark-start text:name="bookmark12"/>г<text:bookmark-end text:name="bookmark12"/>)<text:tab/>Отек и кровоизлияния в ткани могут сохраняться в области операции в течение нескольких недель. Руки <text:s/>принимают окончательную форму через несколько месяцев после операции.</text:p>
      <text:list xml:id="list37687285" text:continue-numbering="true" text:style-name="RTF_5f_Num_20_2">
        <text:list-item>
          <text:p text:style-name="P9"><text:bookmark text:name="bookmark13"/><text:s text:c="5"/>После операции возможно развитие любых общехирургических осложнений (нагноение раны, кровотечение, тромбофлебит, тромбоэмболия легочной артерии и др.), а также следующих осложнений, характерных для данной операции.</text:p>
        </text:list-item>
      </text:list>
      <text:p text:style-name="P3"><text:s text:c="8"/>а) <text:s text:c="4"/>В редких случаях после операции кровоснабжение одного или двух рук может стать недостаточным, что может привести к частичному или полному некрозу (омертвению) участков. Вероятность этого возрастает при значительном исходном объема избыт. ткании их выраженном опущении. Это осложнение может потребовать проведения дополнительных вмешательств.<text:bookmark-start text:name="bookmark02"/><text:bookmark-end text:name="bookmark02"/></text:p>
      <text:p text:style-name="P3"><text:s text:c="7"/>б)<text:tab/>В первые недели после операции возможно появление на поверхности шва поверхностно расположенных рассасывающихся нитей, которые в этом случае удаляются. Эта ситуация не представляет опасности и не оказывает значительного влияния на качество рубца.</text:p>
      <text:p text:style-name="P3"><text:s text:c="7"/>в)<text:tab/>В редких случаях возможно развитие воспаления (и нагноения) вокруг глубоких нерассасывающихся швов. Это может произойти через несколько месяцев после операции и позже и потребовать удаления нитей.</text:p>
      <text:list xml:id="list9015548966998320359" text:style-name="RTF_5f_Num_20_3">
        <text:list-item>
          <text:p text:style-name="P10"><text:bookmark text:name="bookmark3"/><text:s text:c="5"/>Я понимаю, что две половины человеческого тела всегда имеют некоторые различия в форме и размерах и эти различия сохраняются после операции.</text:p>
        </text:list-item>
        <text:list-item>
          <text:p text:style-name="P10"><text:bookmark text:name="bookmark41"/><text:s text:c="5"/>Я понимаю, что хирургия — это не точная наука и что даже опытный хирург не может абсолютно точно гарантировать получение желаемого результата. Никто, в том числе Врач, не гарантировал мне этого на 100 %.</text:p>
        </text:list-item>
        <text:list-item>
          <text:p text:style-name="P10"><text:bookmark text:name="bookmark51"/><text:s text:c="5"/>Мне неизвестно о моей повышенной чувствительности к медикаментам, кроме</text:p>
        </text:list-item>
        <text:list-item>
          <text:p text:style-name="P11"><text:bookmark text:name="bookmark61"/><text:s text:c="5"/>Я удостоверяю, что я ознакомилась с приведенной выше информацией, что полученные мной объяснения меня полностью удовлетворяют и что я полностью понимаю назначение данного документа и подтверждаю свое согласие на операцию.</text:p>
        </text:list-item>
        <text:list-item>
          <text:p text:style-name="P10"><text:bookmark text:name="bookmark71"/><text:s text:c="5"/>Данный документ является неотъемлемой частью договора на лечение Пациентки и составлен в двух экземплярах. Один экземпляр хранится у Пациентки, а другой — в клинике.</text:p>
        </text:list-item>
      </text:list>
      <text:p text:style-name="P3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6">Пациент(ка):<text:tab/>_____________________________</text:p>
      <text:p text:style-name="P4"/>
      <text:p text:style-name="P4">Дата:<text:tab/>__________________________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mbria" svg:font-family="Cambria" style:font-family-generic="roman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RTF_5f_Num_20_2_20_1" style:display-name="RTF_Num 2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2" style:display-name="RTF_Num 2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3" style:display-name="RTF_Num 2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4" style:display-name="RTF_Num 2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5" style:display-name="RTF_Num 2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6" style:display-name="RTF_Num 2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7" style:display-name="RTF_Num 2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8" style:display-name="RTF_Num 2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2_20_9" style:display-name="RTF_Num 2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Default_20_Paragraph_20_Font" style:display-name="Default Paragraph Font" style:family="text"/>
    <style:style style:name="RTF_5f_Num_20_3_20_1" style:display-name="RTF_Num 3 1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2" style:display-name="RTF_Num 3 2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3" style:display-name="RTF_Num 3 3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4" style:display-name="RTF_Num 3 4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5" style:display-name="RTF_Num 3 5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6" style:display-name="RTF_Num 3 6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7" style:display-name="RTF_Num 3 7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8" style:display-name="RTF_Num 3 8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style:style style:name="RTF_5f_Num_20_3_20_9" style:display-name="RTF_Num 3 9" style:family="text">
      <style:text-properties fo:font-variant="normal" fo:text-transform="none" fo:color="#000000" style:text-line-through-style="none" style:text-position="0% 100%" style:font-name="Calibri" fo:font-size="9.5pt" fo:letter-spacing="normal" fo:language="ru" fo:country="RU" fo:font-style="normal" style:text-underline-style="none" fo:font-weight="normal" style:font-name-asian="Calibri" style:font-size-asian="9.5pt" style:language-asian="ru" style:country-asian="RU" style:font-style-asian="normal" style:font-weight-asian="normal" style:font-name-complex="Calibri" style:font-size-complex="9.5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/>
      </text:list-level-style-number>
      <text:list-level-style-number text:level="2" text:style-name="RTF_5f_Num_20_2_20_2" style:num-suffix="." style:num-format="1">
        <style:list-level-properties/>
      </text:list-level-style-number>
      <text:list-level-style-number text:level="3" text:style-name="RTF_5f_Num_20_2_20_3" style:num-suffix="." style:num-format="1">
        <style:list-level-properties/>
      </text:list-level-style-number>
      <text:list-level-style-number text:level="4" text:style-name="RTF_5f_Num_20_2_20_4" style:num-suffix="." style:num-format="1">
        <style:list-level-properties/>
      </text:list-level-style-number>
      <text:list-level-style-number text:level="5" text:style-name="RTF_5f_Num_20_2_20_5" style:num-suffix="." style:num-format="1">
        <style:list-level-properties/>
      </text:list-level-style-number>
      <text:list-level-style-number text:level="6" text:style-name="RTF_5f_Num_20_2_20_6" style:num-suffix="." style:num-format="1">
        <style:list-level-properties/>
      </text:list-level-style-number>
      <text:list-level-style-number text:level="7" text:style-name="RTF_5f_Num_20_2_20_7" style:num-suffix="." style:num-format="1">
        <style:list-level-properties/>
      </text:list-level-style-number>
      <text:list-level-style-number text:level="8" text:style-name="RTF_5f_Num_20_2_20_8" style:num-suffix="." style:num-format="1">
        <style:list-level-properties/>
      </text:list-level-style-number>
      <text:list-level-style-number text:level="9" text:style-name="RTF_5f_Num_20_2_20_9" style:num-suffix="." style:num-format="1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1" text:start-value="4">
        <style:list-level-properties/>
      </text:list-level-style-number>
      <text:list-level-style-number text:level="2" text:style-name="RTF_5f_Num_20_3_20_2" style:num-suffix="." style:num-format="1" text:start-value="4">
        <style:list-level-properties/>
      </text:list-level-style-number>
      <text:list-level-style-number text:level="3" text:style-name="RTF_5f_Num_20_3_20_3" style:num-suffix="." style:num-format="1" text:start-value="4">
        <style:list-level-properties/>
      </text:list-level-style-number>
      <text:list-level-style-number text:level="4" text:style-name="RTF_5f_Num_20_3_20_4" style:num-suffix="." style:num-format="1" text:start-value="4">
        <style:list-level-properties/>
      </text:list-level-style-number>
      <text:list-level-style-number text:level="5" text:style-name="RTF_5f_Num_20_3_20_5" style:num-suffix="." style:num-format="1" text:start-value="4">
        <style:list-level-properties/>
      </text:list-level-style-number>
      <text:list-level-style-number text:level="6" text:style-name="RTF_5f_Num_20_3_20_6" style:num-suffix="." style:num-format="1" text:start-value="4">
        <style:list-level-properties/>
      </text:list-level-style-number>
      <text:list-level-style-number text:level="7" text:style-name="RTF_5f_Num_20_3_20_7" style:num-suffix="." style:num-format="1" text:start-value="4">
        <style:list-level-properties/>
      </text:list-level-style-number>
      <text:list-level-style-number text:level="8" text:style-name="RTF_5f_Num_20_3_20_8" style:num-suffix="." style:num-format="1" text:start-value="4">
        <style:list-level-properties/>
      </text:list-level-style-number>
      <text:list-level-style-number text:level="9" text:style-name="RTF_5f_Num_20_3_20_9" style:num-suffix="." style:num-format="1" text:start-value="4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1 1</meta:initial-creator>
    <meta:creation-date>2020-02-18T20:40:17.84</meta:creation-date>
    <dc:date>2020-06-19T17:46:02.75</dc:date>
    <dc:creator>1 1</dc:creator>
    <meta:editing-duration>PT8M41S</meta:editing-duration>
    <meta:editing-cycles>4</meta:editing-cycles>
    <meta:generator>OpenOffice/4.1.6$Win32 OpenOffice.org_project/416m1$Build-9790</meta:generator>
    <meta:document-statistic meta:table-count="0" meta:image-count="0" meta:object-count="0" meta:page-count="1" meta:paragraph-count="24" meta:word-count="459" meta:character-count="3517"/>
  </office:meta>
</office:document-meta>
</file>