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Text_20_body">
      <style:paragraph-properties fo:margin-left="0cm" fo:margin-right="0cm" fo:margin-top="0cm" fo:margin-bottom="0cm" fo:text-indent="0cm" style:auto-text-indent="false" fo:padding="0cm" fo:border="none"/>
    </style:style>
    <style:style style:name="P2" style:family="paragraph" style:parent-style-name="Text_20_body">
      <style:paragraph-properties fo:margin-left="0cm" fo:margin-right="0cm" fo:margin-top="0cm" fo:margin-bottom="0cm" fo:text-align="center" style:justify-single-word="false" fo:text-indent="0cm" style:auto-text-indent="false" fo:padding="0cm" fo:border="none"/>
      <style:text-properties fo:font-weight="bold" style:font-weight-asian="bold" style:font-weight-complex="bold"/>
    </style:style>
    <style:style style:name="P3" style:family="paragraph" style:parent-style-name="Text_20_body">
      <style:paragraph-properties fo:margin-left="0cm" fo:margin-right="0cm" fo:margin-top="0cm" fo:margin-bottom="0cm" fo:text-align="end" style:justify-single-word="false" fo:text-indent="0cm" style:auto-text-indent="false" fo:padding="0cm" fo:border="none"/>
      <style:text-properties fo:font-weight="bold" style:font-weight-asian="bold" style:font-weight-complex="bold"/>
    </style:style>
    <style:style style:name="P4" style:family="paragraph" style:parent-style-name="Text_20_body">
      <style:paragraph-properties fo:margin-left="0cm" fo:margin-right="0cm" fo:margin-top="0cm" fo:margin-bottom="0cm" fo:text-align="end" style:justify-single-word="false" fo:text-indent="0cm" style:auto-text-indent="false" fo:padding="0cm" fo:border="none"/>
      <style:text-properties fo:language="ru" fo:country="RU" fo:font-weight="bold" style:font-weight-asian="bold" style:font-weight-complex="bold"/>
    </style:style>
    <style:style style:name="P5" style:family="paragraph" style:parent-style-name="Standard">
      <style:paragraph-properties fo:text-align="start" style:justify-single-word="false"/>
      <style:text-properties fo:font-size="16pt" fo:font-weight="bold" style:font-size-asian="16pt" style:font-weight-asian="bold" style:font-size-complex="16pt" style:font-weight-complex="bold"/>
    </style:style>
    <style:style style:name="P6" style:family="paragraph" style:parent-style-name="Standard">
      <style:paragraph-properties fo:text-align="start" style:justify-single-word="false"/>
      <style:text-properties fo:font-size="12pt" style:font-size-asian="12pt" style:font-size-complex="12pt"/>
    </style:style>
    <style:style style:name="P7" style:family="paragraph" style:parent-style-name="Standard">
      <style:paragraph-properties fo:text-align="start" style:justify-single-word="false"/>
      <style:text-properties fo:font-size="12pt" fo:font-weight="normal" style:font-size-asian="12pt" style:font-weight-asian="normal" style:font-size-complex="12pt" style:font-weight-complex="normal"/>
    </style:style>
    <style:style style:name="P8" style:family="paragraph" style:parent-style-name="Standard">
      <style:paragraph-properties fo:margin-left="0cm" fo:margin-right="0cm" fo:margin-top="0cm" fo:margin-bottom="0cm" fo:text-align="start" style:justify-single-word="false" fo:text-indent="0cm" style:auto-text-indent="false" fo:padding="0cm" fo:border="none"/>
      <style:text-properties fo:font-size="12pt" fo:font-weight="normal" style:font-size-asian="12pt" style:font-weight-asian="normal" style:font-size-complex="12pt" style:font-weight-complex="normal"/>
    </style:style>
    <style:style style:name="P9" style:family="paragraph" style:parent-style-name="Text_20_body">
      <style:paragraph-properties fo:margin-left="0cm" fo:margin-right="0cm" fo:margin-top="0cm" fo:margin-bottom="0cm" fo:text-indent="0cm" style:auto-text-indent="false" fo:padding="0cm" fo:border="none"/>
    </style:style>
    <style:style style:name="P10" style:family="paragraph" style:parent-style-name="Text_20_body">
      <style:paragraph-properties fo:margin-left="0cm" fo:margin-right="0cm" fo:margin-top="0cm" fo:margin-bottom="0cm" fo:text-align="end" style:justify-single-word="false" fo:text-indent="0cm" style:auto-text-indent="false" fo:padding="0cm" fo:border="none"/>
      <style:text-properties fo:language="ru" fo:country="RU" fo:font-weight="bold" style:font-weight-asian="bold" style:font-weight-complex="bold"/>
    </style:style>
    <style:style style:name="P11" style:family="paragraph" style:parent-style-name="Text_20_body">
      <style:paragraph-properties fo:margin-left="0cm" fo:margin-right="0cm" fo:margin-top="0cm" fo:margin-bottom="0cm" fo:text-indent="0cm" style:auto-text-indent="false" fo:padding="0cm" fo:border="none"/>
      <style:text-properties fo:font-size="11pt" style:font-size-asian="11pt" style:font-size-complex="11pt"/>
    </style:style>
    <style:style style:name="T1" style:family="text">
      <style:text-properties fo:language="ru" fo:country="RU"/>
    </style:style>
    <style:style style:name="T2" style:family="text">
      <style:text-properties fo:language="ru" fo:country="RU" fo:font-weight="bold" style:font-weight-asian="bold" style:font-weight-complex="bold"/>
    </style:style>
    <style:style style:name="T3" style:family="text">
      <style:text-properties fo:font-weight="bold" style:font-weight-asian="bold" style:font-weight-complex="bold"/>
    </style:style>
    <style:style style:name="T4" style:family="text">
      <style:text-properties fo:font-size="16pt" fo:font-weight="bold" style:font-size-asian="16pt" style:font-weight-asian="bold" style:font-size-complex="16pt" style:font-weight-complex="bold"/>
    </style:style>
    <style:style style:name="T5" style:family="text">
      <style:text-properties fo:font-size="13pt" fo:font-weight="normal" style:font-size-asian="13pt" style:font-weight-asian="normal" style:font-size-complex="13pt" style:font-weight-complex="normal"/>
    </style:style>
    <style:style style:name="T6" style:family="text">
      <style:text-properties fo:font-size="12pt" style:font-size-asian="12pt" style:font-size-complex="12pt"/>
    </style:style>
    <style:style style:name="T7" style:family="text">
      <style:text-properties fo:font-weight="normal" style:font-weight-asian="normal" style:font-weight-complex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"/>
      <text:p text:style-name="P5"><text:s/><text:span text:style-name="T6">ООО «КЛИНИКА АМИРХАНОВА»</text:span></text:p>
      <text:p text:style-name="P6"><text:span text:style-name="T3"><text:s text:c="2"/></text:span><text:span text:style-name="T7">Республика Дагестан</text:span></text:p>
      <text:p text:style-name="P7"><text:s text:c="2"/>г. Махачкала, ул. Циолковского 12 В</text:p>
      <text:p text:style-name="P8"><text:span text:style-name="T1"><text:s text:c="2"/>тел: </text:span><text:span text:style-name="T2">77-70-07, <text:s/>8 (965) 488-77-00.</text:span></text:p>
      <text:p text:style-name="P4"/>
      <text:p text:style-name="P3"><text:span text:style-name="T1">Приложение №2</text:span> </text:p>
      <text:p text:style-name="P3"><text:span text:style-name="T1">к договору </text:span> </text:p>
      <text:p text:style-name="P3"><text:span text:style-name="T1">о предоставлении медицинских услуг</text:span> </text:p>
      <text:p text:style-name="P3">№<text:span text:style-name="T1">___ от «____»__________2020 г.</text:span> </text:p>
      <text:p text:style-name="P1"/>
      <text:p text:style-name="P1"> </text:p>
      <text:p text:style-name="P1"/>
      <text:p text:style-name="P2"><text:span text:style-name="T1">ИНФОРМИРОВАННОЕ ДОБРОВОЛЬНОЕ СОГЛАСИЕ</text:span> </text:p>
      <text:p text:style-name="P2"><text:span text:style-name="T1">на проведение медицинского вмешательства</text:span> </text:p>
      <text:p text:style-name="P2"><text:span text:style-name="T1">«абдоминопластика».</text:span> </text:p>
      <text:p text:style-name="P1"> </text:p>
      <text:p text:style-name="P1"/>
      <text:p text:style-name="P1"><text:span text:style-name="T1">В соответствии со ст.ст. 20, 22 Федерального закона от 21.11.2011 г. № 323-ФЗ «Об основах охраны здоровья граждан в Российской Федерации» мне_____________________________________________  _____ года рождения, разъяснены сведения о состоянии моего здоровья и необходимый и подлежащий выполнению в связи с этим объем диагностических и лечебных (хирургических) манипуляций.</text:span> </text:p>
      <text:p text:style-name="P1"><text:span text:style-name="T1">Я,  даю добровольное согласие на  оказание мне медицинской услуги –</text:span> <text:span text:style-name="T1">абдоминопластика</text:span> <text:span text:style-name="T1">в объеме, предусмотренном договором о предоставлении медицинских услуг и планом лечения.</text:span> </text:p>
      <text:p text:style-name="P1"><text:span text:style-name="T1">Содержание и результаты медицинской услуги, возможные опасности и осложнения, а также возможности альтернативных методов лечения мне полностью объяснены Врачом, и я их полностью понял(а).</text:span> </text:p>
      <text:p text:style-name="P1"><text:span text:style-name="T1">Особенно важными и полностью ясными для меня являются следующие положения:</text:span> </text:p>
      <text:p text:style-name="P1"> </text:p>
      <text:p text:style-name="P1"/>
      <text:p text:style-name="P2"><text:span text:style-name="T1">ОБЩИЕ ФАКТОРЫ РИСКА</text:span> </text:p>
      <text:p text:style-name="P1"><text:span text:style-name="T1">Любое хирургическое вмешательство влечет за собой риск таких осложнений, как инфекция, образование гематомы, изменения в ощущениях, послеоперационная боль, замедленное заживление операционной раны. Потребление чеснока, аспирина за 2 недели до операции может увеличить кровопотерю и привести к образованию гематомы в раннем послеоперационном периоде. Курение значительно увеличивает риск замедленного заживления раны. Особенно неблагоприятно курение сказывается на заживлении обширных подкожных ран, которыми сопровождается абдоминопластика</text:span> <text:span text:style-name="T1">(подтяжка живота). Предлагаем не курить 3 недели до операции и 20 дней после нее. Прием витаминов "С" и "К" в течение 2 недель перед операцией, если нет противопоказаний, уменьшает упомянутый риск. Прием препаратов витамина "Е" нежелателен. Вы обязаны сообщить оперирующему хирургу о любом и каждом заболевании, как в прошлом, так и на текущий момент, а также о любых недомоганиях, не ставших предметом диагностики и лечения.</text:span> </text:p>
      <text:p text:style-name="P1"/>
      <text:p text:style-name="P1"/>
      <text:p text:style-name="P2"><text:span text:style-name="T1">НЕОБХОДИМЫЕ СВЕДЕНИЯ ОБ  ОПЕРАЦИИ</text:span> </text:p>
      <text:p text:style-name="P1"><text:span text:style-name="T2">ОБЩИЕ</text:span><text:span text:style-name="T3"> </text:span><text:span text:style-name="T2">ПРИНЦИПЫ</text:span><text:span text:style-name="T1">. Старение живота связано с ослаблением и опусканием вниз всех мягких тканей, как покровных (кожа и подкожный жир), так и каркасных (апоневроз передней брюшной стенки и мышцы живота, поддерживающие его форму и всю осанку). Поверхностный и глубокий жировой и мышечный слой своим весом смещают кожу, </text:span><text:soft-page-break/><text:span text:style-name="T1">которая с возрастом теряет эластичность и тургор, т.е. способность противостоять этому смещению. Поэтому только удаление избытка кожи, вернее кожно-жирового фартука, без реконструкции глубоких мышечно-апоневротических слоев  дает очень ограниченный эффект. Однако и послеоперационных проблем гораздо меньше, поэтому прочтите ниже об этих проблемах и оцените свою готовность мириться с ними. Хирург объяснит необходимую широту отслойки покровов брюшной стенки, протяженность и форму рубцов. Возможно, вам целесообразно дополнить или заменить абдоминопластику</text:span> <text:span text:style-name="T1">липосакцией. Совместно с хирургом, вы должны прийти к принятию конкретной программы коррекции вашего живота и всей фигуры. Окончательная оценка результата возможна спустя 2 - 6 месяцев. Время сохранения эффекта операции – практически пожизненно, хотя эффект может изменяться в зависимости от принятой вами программы коррекции фигуры.</text:span> </text:p>
      <text:p text:style-name="P1"><text:span text:style-name="T2">ПОДГОТОВКА.</text:span><text:span text:style-name="T1"> Исключить бесконтрольный прием медикаментов за 3 недели, аспирина, витамина "Е" за 2 недели. Начать прием витамина "С" за неделю до операции. Вечером перед операцией сделать очистительную клизму. Накануне обеспечить хороший ночной сон, можно с применением снотворных, известных вам. Утром в день операции вымыться с мылом, обладающим бактерицидным действием, ничего не есть и не пить, убедиться, что специальный бандаж (если этого требовал хирург) при вас имеется. В клинике о вас позаботится персонал. Перед самой операцией вам сделают успокоительный укол.</text:span> </text:p>
      <text:p text:style-name="P1"><text:span text:style-name="T2">ОБЕЗБОЛИВАНИЕ</text:span><text:span text:style-name="T1">. Чаще всего операция проводится под общим обезболиванием с использованием современных лекарственных препаратов. Однако, операция может проводиться и под проводниковой анестезией с углубленной седацией.В</text:span> <text:span text:style-name="T1">этом случае могут иметь место неприятные ощущения, в виде жжения, щипков, сдавления, натяжения мягких тканей. Если когда-либо Вы подвергались воздействию местных анестетиков и при этом испытывали неприятные ощущения (головокружение, тошнота, рвота или аллергические реакции) обязательно сообщите об этом  врачу. Наиболее радикальные варианты хирургической коррекции живота и торса требуют наркоза, хотя бы по причине продолжительности  3-4 часа, в отличие от 1,5-2 часов стандартной абдоминопластики.</text:span> </text:p>
      <text:p text:style-name="P1"><text:span text:style-name="T2">ОПЕРАЦИЯ.</text:span><text:span text:style-name="T1"> В операционную вас доставят на каталке. На операционном столе вы лежите на спине. В низу живота будет произведен разрез для абдоминопластики</text:span> <text:span text:style-name="T1">длинной 40-60см. Кожно-жировой лоскут отслаивается до реберных дуг. Мышцы стягиваются в один ряд. Пупок перемещается на новое место. Кожа натягивается, излишки удаляются. Лоскут фиксируется к апоневрозу отдельными кетгутовыми</text:span> <text:span text:style-name="T1">швами. Отдельные узловые швы на подкожно-жировую клетчатку. Гемостаз. Внутрикожный шов на рану. Дренажи. Асептическая повязка. Длительность операции от 60 минут до 4 часов.</text:span> </text:p>
      <text:p text:style-name="P1"><text:span text:style-name="T2">ПОВЯЗКА</text:span><text:span text:style-name="T1">.</text:span> <text:span text:style-name="T1">Вид повязки зависит от того, была ли липосакция и от обширности оперированной зоны. Чаще вся брюшная стенка закрывается специальным бумажным пластырем.  Оперирующий хирург обсудит необходимость и вид бандажа. Большинство швов легко маскируются бельем и снимаются на 10-14 сутки. После липосакции - через 2 дня. Бандаж обязательно носить до 3 месяцев.</text:span> </text:p>
      <text:p text:style-name="P1"><text:span text:style-name="T2">ИЗМЕНЕНИЕ ЧУВСТВИТЕЛЬНОСТИ.</text:span><text:span text:style-name="T1"> Оперативные доступы предполагают наименьшее нарушение чувствительности кожи. Однако в некоторых областях может наступить временная парестезия или даже анестезия.</text:span> </text:p>
      <text:p text:style-name="P1"><text:span text:style-name="T2">РУБЦЫ</text:span><text:span text:style-name="T1">. Большинство разрезов кожи при таких операциях проходит внизу живота над лобком. Выполняется косметический шов, что подразумевает сильное сборивание</text:span> <text:span text:style-name="T1">краев кожи для их взаимной компрессии. Это делается для профилактики формирования широкого рубца. Разрезы над самым лобком могут быть заметны и через месяцы, и полностью «увядают» к 10-12 месяцам. Стремясь укоротить рубец, хирург «сборивает» его, что ведет к образованию двух кожных складок на его окончаниях, которые сглаживаются в течение 2-6 месяцев.  Радикальная подтяжка живота приводит к избытку тканей по бокам от зоны операции. Это может потребовать корригирующей операции липосакции, но не ранее, чем по истечении 3-4 месяцев.</text:span></text:p>
      <text:p text:style-name="P1"> </text:p>
      <text:p text:style-name="P1"><text:soft-page-break/><text:span text:style-name="T2">ОТЕК</text:span><text:span text:style-name="T1">.</text:span> <text:span text:style-name="T1">После операции неизбежна отечность брюшной стенки, особенно сильная первые 3 недели. Отек тем заметнее,  чем радикальнее операция. Следует быть готовым к тому, что отек может быть заметен до 2 месяцев. За счет отека возможна асимметрия брюшной стенки.  Экхимоз</text:span> <text:span text:style-name="T1">(синяки), иногда генерализованный, может наблюдаться до 3 недель. В дальнейшем периодические отеки с болями могут быть по утрам,  легкая асимметрия до 6 месяцев.  Окончательный результат оценивается от 6 до 12 месяцев.</text:span> </text:p>
      <text:p text:style-name="P1"><text:span text:style-name="T2">БОЛЬ</text:span><text:span text:style-name="T1">. Первые дни после операции обычно беспокоит боль при движении. Обязателен контроль врача, чтобы исключить скопление крови и жидкости. Вот почему мы просим находиться в стационаре от 2 до 6 суток. Во время перевязок болевые ощущения практически неизбежны, также и при снятии швов. Вокруг шва, особенно при надавливании, боль может беспокоить 2-3 месяца. Зуд кожи беспокоит не более 6 месяцев.</text:span> </text:p>
      <text:p text:style-name="P1"><text:span text:style-name="T2">ОСОБЫЕ НЕЖЕЛАТЕЛЬНЫЕ ПОСЛЕДСТВИЯ</text:span> <text:span text:style-name="T1">абдоминопластики</text:span> <text:span text:style-name="T1">тем вероятнее, чем радикальнее операция, и связаны с двумя обстоятельствами. Первое -  хирург стремится добиться "гиперкоррекции", т.е. убрать максимальное количество излишков и посильнее натянуть покровы живота. Поэтому в первые дни и недели брюшная стенка может казаться слишком тугой.  Второе – для сокращения длины рубца хирург сборивает</text:span> <text:span text:style-name="T1">его, что приводит к появлению волн и складок кожи на период до полугода. Абдоминопластика</text:span> – <text:span text:style-name="T1">самая обширная из всех косметических операций, поэтому ткани неизбежно реагируют на хирургическую травму временным ослаблением своей способности заживать. Так, возможно скопление жидкости (сером) под кожей с необходимостью удалять их путем пункций. Расхождения краев раны над лобком – тоже не редкость. Все эти изменения временные (3-6 месяцев) и поддаются местному лечению. Они исчезают в срок до полугода, а до этого могут быть скрыты бельем. Также возможно омертвение отслоенных участков кожи, что может потребовать дальнейших хирургических вмешательств.</text:span> </text:p>
      <text:p text:style-name="P1"><text:span text:style-name="T2">ОЦЕНКА РЕЗУЛЬТАТА</text:span> <text:span text:style-name="T1">Мотивы, побуждающие вас идти на серьезное хирургическое вмешательство, делятся на две группы: личные и публичные. Личные мотивы – неприятие вами персонально изменений вашего тела. Публичные</text:span> – <text:span text:style-name="T1">это ожидаемый вами эффект, который хирургическая коррекция произведет на окружающих. Этот эффект во всех без исключения случаях двоякий: одна часть вашего окружения будет вместе с вами с радостью констатировать несомненный положительный эффект операции и поддерживать вас в работе с ранними послеоперационными проблемами. Вторая часть окружающих вас (вне зависимости от степени родства или близости) будут «сострадательно» указывать вам на эти проблемы, игнорировать объективные улучшения внешности и стремиться вызвать у вас сожаление о решении оперироваться. Эта черта человеческой личности известна врачам и психологам как феномен «близкой подруги». Столкнувшись с ним после операции, вспомните, что хирург не в силах влиять на окружающую нас ревность и зависть, он не ставил своей целью изменить ваши межличностные отношения, а лишь ответить на ваши персональные (личные, эгоистические) ожидания, которые грубо можно выразить формулой «Я хочу нравиться себе самой (самому)».</text:span> </text:p>
      <text:p text:style-name="P1"><text:span text:style-name="T1">Не все пациенты способны адекватно изложить субъективные ожидания от операции в ясной форме, а изредка подсознательные побуждения к операции имеют лишь косвенное отношение к внешности. Хирург обязательно использует в беседе ряд отработанных психологических приемов для выявления неадекватных экспектаций</text:span> <text:span text:style-name="T1">(ожиданий), но этого может оказаться недостаточно, и операция, объективно достигшая согласованных целей, может не принести требуемого психологического комфорта. Итак, абдоминопластика, механически подтягивая ткани брюшной стенки, дает конкретные и предсказуемые результаты, которые хирург покажет на вашем теле и на фотографиях. Именно эти и никакие иные изменения будут являться СОГЛАСОВАННЫМИ целями. Есть две причины недовольства пациента своим видом после операции. Первая - невнимательность при предоперационном согласовании ожидаемого эффекта. Вторая - забвение изложенных выше предупреждений о послеоперационных проблемах. Вы будете объективно выглядеть лучше и моложе в любом случае, но полная информированность призвана сделать и ваш </text:span><text:soft-page-break/><text:span text:style-name="T1">субъективный психологический комфорт полным. Для хирурга – ваша информированность есть залог вашей готовности к тесному сотрудничеству во имя скорейшего получения оптимального результата.</text:span> </text:p>
      <text:p text:style-name="P1"/>
      <text:p text:style-name="P2"><text:span text:style-name="T1">ПОСЛЕОПЕРАЦИОННЫЙ ПЕРИОД</text:span> </text:p>
      <text:p text:style-name="P1"><text:span text:style-name="T1">В послеоперационном периоде Вам будет необходимо провести от 2 до 6 суток в клинике.</text:span> </text:p>
      <text:p text:style-name="P1"><text:span text:style-name="T1">Необходимость ношения послеоперационного белья (бандаж) в течение 3-х месяцев. По согласованию с врачом Вы можете иногда снимать бандаж для его стирки и принятия душа.</text:span> </text:p>
      <text:p text:style-name="P1"><text:span text:style-name="T1">1.     </text:span> <text:span text:style-name="T1">Обязательный прием с целью профилактики бактериальной инфекции антибиотика «Ципролет</text:span> <text:span text:style-name="T1">А» в дозе 1000 мг в сутки в течение 5-и дней.</text:span> </text:p>
      <text:p text:style-name="P1"><text:span text:style-name="T1">2.     </text:span> <text:span text:style-name="T1">Ограничение физической нагрузки в течение 3-х месяцев.</text:span> </text:p>
      <text:p text:style-name="P1"><text:span text:style-name="T1">3.     </text:span> <text:span text:style-name="T1">Контрольные осмотры хирургом в клинике  1 раз в 1-2 дня в течение первых 15-ти дней после операции.</text:span> </text:p>
      <text:p text:style-name="P1"><text:span text:style-name="T1">4.     </text:span> <text:span text:style-name="T1">При возникновении любых изменений самочувствия необходимо срочно связаться с лечащим врачом</text:span> </text:p>
      <text:p text:style-name="P1"><text:span text:style-name="T1">5.     </text:span> <text:span text:style-name="T1">Возникновение болевых ощущений в послеоперационном периоде купируется приемом препарата «Кетродол» («Кеторол», «Кеторолак») или ректальных свечей с «Вольтареном».</text:span> </text:p>
      <text:p text:style-name="P1">  </text:p>
      <text:p text:style-name="P2"><text:span text:style-name="T1">АЛЬТЕРНАТИВНЫЕ МЕТОДЫ</text:span> </text:p>
      <text:p text:style-name="P1"><text:span text:style-name="T1">1.     </text:span> <text:span text:style-name="T1">Отказ от абдоминопластики. Последствия отказа – отсутствие каких-либо эстетических улучшений.</text:span> </text:p>
      <text:p text:style-name="P1"><text:span text:style-name="T1">2.     </text:span> <text:span text:style-name="T1">Липосакция передней брюшной стенки. Последствия – «отвисание» избытков кожи живота.</text:span> </text:p>
      <text:p text:style-name="P1"/>
      <text:p text:style-name="P2"><text:span text:style-name="T1">ГАРАНТИЯ РЕЗУЛЬТАТА</text:span> </text:p>
      <text:p text:style-name="P1"><text:span text:style-name="T1">Медицина не является точной наукой и 100% гарантии успешного исхода операции не существует по объективным, не зависящим от врача причинам:</text:span> </text:p>
      <text:p text:style-name="P1"><text:span text:style-name="T1">1.     </text:span> <text:span text:style-name="T1">Организм каждого человека индивидуален и уникален, нет методов, позволяющих точно предсказать послеоперационное течение и реакцию организма на вмешательство.</text:span> </text:p>
      <text:p text:style-name="P1"><text:span text:style-name="T1">2.     </text:span> <text:span text:style-name="T1">Осложнения и неудачи лечения могут возникать при неправильном выполнении и несоблюдении пациентом предписаний врача.</text:span> </text:p>
      <text:p text:style-name="P1"/>
      <text:p text:style-name="P2"><text:span text:style-name="T1">РАСПИСКА-СОГЛАСИЕ ПАЦИЕНТА</text:span> </text:p>
      <text:p text:style-name="P1"><text:span text:style-name="T1">Я, даю согласие на проведение медицинского вмешательства – абдоминопластика.</text:span> </text:p>
      <text:p text:style-name="P1"><text:span text:style-name="T1">Я прочел (прочла) и понял(а) все</text:span> <text:span text:style-name="T1">перечисленные сведения. Я осознаю, что хирургические, послеоперационные и психологические факторы риска, связанные с операцией, не могут быть полностью предсказуемы, даже при согласованном планировании результата и совершенном техническом выполнении операции, и я принимаю такие условия.</text:span> </text:p>
      <text:p text:style-name="P1"><text:span text:style-name="T1">Я разрешаю доктору фотографировать себя для наблюдения за результатом операции на всех этапах реабилитации. По предварительному согласованию со мной врач может публиковать эти фотографии в профессиональных медицинских изданиях и книгах с условием не разглашения моей личности и соблюдения морально — этических норм.</text:span> </text:p>
      <text:p text:style-name="P1"><text:span text:style-name="T1">Я осознаю неизбежность таких временных явлений после операции, как боль, отек, синяки, возможно со скоплениями жидкости, ранние искажения формы хирургического рубца, возможность расхождения краев хирургической раны.</text:span> </text:p>
      <text:p text:style-name="P1"><text:span text:style-name="T1">Я дал(а) своему лечащему врачу полную информацию о перенесенных мною заболеваниях, включая любое и каждое состояние, способное послужить противопоказанием к операции, и я осознаю, что неполнота такой информации может привести к серьезным хирургическим и послеоперационным осложнениям.</text:span> </text:p>
      <text:p text:style-name="P1"><text:span text:style-name="T1">Я убежден(а), что хирург запланировал результат, адекватный моим ожиданиям, и что ожидаемая мною польза от операции превышает поименованные факторы риска. Придя к такому заключению, я принимаю на себя всю полноту ответственности за мое решение </text:span><text:soft-page-break/><text:span text:style-name="T1">подвергнуться операции.</text:span> </text:p>
      <text:p text:style-name="P1"><text:span text:style-name="T1"/></text:p>
      <text:p text:style-name="P1"><text:span text:style-name="T1">Я понимаю, что никаких гарантий или обещаний относительно результатов лечения не может быть предоставлено, поскольку они зависят от физиологической особенности организма  конкретного пациента.</text:span> </text:p>
      <text:p text:style-name="P1"> </text:p>
      <text:p text:style-name="P1"/>
      <text:p text:style-name="P1"/>
      <text:p text:style-name="P1"/>
      <text:p text:style-name="P1"> </text:p>
      <text:p text:style-name="P11"><text:span text:style-name="T1">Дата_____________</text:span> </text:p>
      <text:p text:style-name="P11"> </text:p>
      <text:p text:style-name="P11"/>
      <text:p text:style-name="P11"/>
      <text:p text:style-name="P11"><text:span text:style-name="T1">Подпись пациента <text:s/>______________ Ф.И.О. (разборчиво)______________________________</text:span> </text:p>
      <text:p text:style-name="P11"/>
      <text:p text:style-name="P11"> </text:p>
      <text:p text:style-name="P11"><text:span text:style-name="T1">Подпись врача <text:s text:c="4"/>_______________ Ф.И.О. (разборчиво)_______________________________</text:span> </text:p>
      <text:p text:style-name="P11"> </text:p>
      <text:p text:style-name="P11"> 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ru" fo:country="RU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1 1</meta:initial-creator>
    <meta:creation-date>2020-02-13T20:54:20.79</meta:creation-date>
    <dc:date>2020-06-19T13:31:25.54</dc:date>
    <dc:creator>1 1</dc:creator>
    <meta:editing-duration>PT20M46S</meta:editing-duration>
    <meta:editing-cycles>3</meta:editing-cycles>
    <meta:generator>OpenOffice/4.1.6$Win32 OpenOffice.org_project/416m1$Build-9790</meta:generator>
    <meta:document-statistic meta:table-count="0" meta:image-count="0" meta:object-count="0" meta:page-count="5" meta:paragraph-count="67" meta:word-count="1840" meta:character-count="14196"/>
  </office:meta>
</office:document-meta>
</file>